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872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721</text:p>
          </table:table-cell>
        </table:table-row>
        <table:table-row table:style-name="staatscourant.koprow1">
          <table:covered-table-cell/>
          <table:covered-table-cell/>
          <table:table-cell office:value-type="string" table:style-name="staatscourant.publicatiedatumcel">
            <text:p>27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Maashorst (RPAS-vluchten), Ministerie van Defensie</text:h>
      <text:p text:style-name="ifm_p_font.italic_mt.7.4mm_ifm">15 mei 2026</text:p>
      <text:p text:style-name="ifm_p_font.italic_ifm">Nr. MLA/071/2026</text:p>
      <text:p text:style-name="ifm_p_font.italic_ifm">Kenmerk: MINDEF20260034281</text:p>
      <text:p text:style-name="ifm_p_mt.3.7mm_ifm">De Minister van Defensie,</text:p>
      <text:p text:style-name="ifm_p_mt.3.7mm_ifm">Handelende in overeenstemming met de Minister van Infrastructuur en Waterstaat;</text:p>
      <text:p text:style-name="ifm_p_mt.3.7mm_ifm">Gelezen het verzoek van commandant 13 Lichte Brigade van 02 maart 2026;</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verschillende soorten <text:span text:style-name="ifm_span_font.italic_mt.4.23mm_ifm">Remotely Piloted Aircraft System</text:span> (RPAS) in het kader van oefening ‘<text:span text:style-name="ifm_span_font.italic_mt.4.23mm_ifm">Guarding Badger 2’</text:span> wordt als oefengebied het tijdelijke gebied met beperkingen (TGB) Maashorst aangewezen, begrensd door de volgende coördinaten en hoogten:</text:p>
      <text:p text:style-name="ifm_p_ifm"><text:span text:style-name="ifm_span_font.bold_ifm">TGB Maashorst</text:span></text:p>
      <text:p text:style-name="ifm_p_ifm">van 51°46'38,24”N 005°40'49,17”E, naar 51°42'16,21”N 005°45'29,89”E, naar 51°37'21,34”N 005°45'01,89”E, naar 51°37'12,12”N 005°37'20,74”E, naar</text:p>
      <text:p text:style-name="ifm_p_ifm">51°38'25,45”N 005°34'58,47”E, naar 51°39'07,54”N 005°35'59,46”E, naar</text:p>
      <text:p text:style-name="ifm_p_ifm">51°40'47,82”N 005°35'51,61”E, naar 51°41'06,11”N 005°35'21,28”E, naar</text:p>
      <text:p text:style-name="ifm_p_ifm">51°44'52,34”N 005°34'11,33”E, terug naar 51°46'38,24”N 005°40'49,17”E, van grondniveau tot 1000ft AMSL (zie figuur).</text:p>
      <text:p text:style-name="ifm_p_mt.3.7mm_ifm">2.  Het TGB Maashorst wordt ingesteld op de hieronder genoemde dagen en tijdstippen:</text:p>
      <text:p text:style-name="ifm_p_ifm"><text:span text:style-name="ifm_span_font.bold_ifm">Week 25</text:span></text:p>
      <text:p text:style-name="ifm_p_ifm">vrijdag 19 juni 2026 van 17:00 uur tot zaterdag 20 juni 2026 18:00 uur lokale tijd.</text:p>
      <text:p text:style-name="ifm_p_mt.3.7mm_page.break-before_ifm"><draw:frame draw:name="Afbeelding1" draw:style-name="frame.picture" draw:z-index="1" svg:height="141mm" svg:width="141mm" text:anchor-type="paragraph" style:rel-height="scale" style:rel-width="scale"><draw:image draw:filter-name="PNG - Portable Network Graphics" xlink:actuate="onLoad" xlink:href="Pictures/stcrt-2026-18721-001.png" xlink:show="embed" xlink:type="simple"/></draw:frame><draw:frame draw:name="Bron5" draw:style-name="frame.bron" text:anchor-type="as-char" svg:width="141mm" svg:y="0mm"><draw:text-box><text:p text:style-name="ifm_p_mt.2mm_ifm"><text:span text:style-name="ifm_span_font.bold_ifm">Figuur: TGB Maashorst</text:span></text:p></draw:text-box></draw:frame></text:p>
      <text:h text:style-name="ifm_p_font.bold_mt.5.08mm_page.keep-with-next_ifm" text:outline-level="2">Artikel<text:s/>2<text:s/></text:h>
      <text:p text:style-name="ifm_p_mt.4.23mm_ifm">Voor het gebruik van het TGB Maashorst gelden de volgende voorwaarden:</text:p>
      <text:p text:style-name="ifm_p_ifm">a.  de uitvoering van andere dan bij de oefening betrokken vluchten in het TGB Maashorst is niet toegestaan, met uitzondering van (gecoördineerde vluchten door luchtvaartuigen die vooraf toestemming hebben verkregen van het MilATCC Schiphol, hetzij de plaatselijke luchtverkeersleiding van Volkel in geval van bijzondere openstelling, en door tussenkomst van het MilATCC Schiphol of door de plaatselijke luchtverkeersleiding van Volkel gecoördineerde HEMS- en SAR-vluchten en vluchten van de Landelijke Eenheid, Dienst Infrastructuur, afdeling Luchtvaart;</text:p>
      <text:p text:style-name="ifm_p_ifm">b.  gedurende de uitvoering van de vluchten met het RPAS dient altijd contact mogelijk te zijn tussen de <text:span text:style-name="ifm_span_font.italic_ifm">remote pilot</text:span> en het MilATCC Schiphol hetzij de plaatselijke luchtverkeersleiding van Volkel;</text:p>
      <text:p text:style-name="ifm_p_ifm">c.  de remote pilot van het MIL-UAS coördineert de aanvang en beëindiging van de vluchten met het MilATCC Schiphol, Vliegbasis Volkel en Aeroclub Nistelrode;</text:p>
      <text:p text:style-name="ifm_p_ifm">d.  het uitvoeren van de vluchten met het RPAS boven aaneengesloten bebouwing en mensenverzamelingen is verboden;</text:p>
      <text:p text:style-name="ifm_p_ifm">e.  tijdens de uitvoering van de vluchten met het RPAS zijn de voorwaarden zoals gesteld in de HDBV-014 aanwijzing van 14 april 2020 van toepassing;</text:p>
      <text:p text:style-name="ifm_p_ifm">f.  voor aanvang van de vluchten met het RPAS stelt de remote pilot zich op de hoogte met betrekking tot plaatsen die geschikt zijn voor het uitvoeren van een noodlanding;</text:p>
      <text:p text:style-name="ifm_p_ifm">g.  de vliegroute en vlieghoogte worden zodanig gekozen dat in geval van een noodlanding het risico voor derden zoveel mogelijk wordt beperkt;</text:p>
      <text:p text:style-name="ifm_p_ifm">h.  de maximale vlieghoogte binnen het TGB bedraagt 500ft AMSL.</text:p>
      <text:h text:style-name="ifm_p_font.bold_mt.5.08mm_page.keep-with-next_ifm" text:outline-level="2">Artikel<text:s/>3<text:s/></text:h>
      <text:p text:style-name="ifm_p_mt.4.23mm_ifm">Deze beschikking treedt in werking met ingang van vrijdag 19 juni 2026 en vervalt met ingang van zondag 21 juni 2026.</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Plaatsvervangend Directeur Militaire Luchtvaart Autoriteit,<text:line-break/>H.<text:s/>Stals,<text:line-break/>Kolonel</text:p>
      <text:p text:style-name="ifm_p_mt.3.7mm_ifm">Tegen dit besluit kan, ten aanzien van de tijd en locatie waarop het TGB wordt ingesteld, op grond van de Algemene wet bestuursrecht binnen 6 weken na de dag waarop dit besluit is bekendgemaakt, een bezwaarschrift worden ingediend.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Ministerie van Defensie heeft de beschikking over verschillende typen Military Unmanned Aircraft System (MIL-UAS). Een RPAS kan conform de Regeling vluchten militaire onbemande luchtvaartuigen worden gebruikt in militaire plaatselijke luchtverkeersleidingsgebieden, restricted areas en tijdelijke gebieden met beperkingen (TGB’s).</text:p>
      <text:p text:style-name="ifm_p_mt.3.7mm_ifm">In dit besluit is op grond van artikel 9 van het Besluit luchtverkeer 2014 een TGB ingesteld. Binnen deze TGB zullen in het kader van de oefening “Guarding Badger 2” het tactisch grondoptreden van beveiligingspersoneel met RPAS vluchten worden ondersteund. De grenzen van het TGB zullen daarbij niet worden overschreden.</text:p>
      <text:p text:style-name="ifm_p_mt.3.7mm_ifm">Luchtvaartuigen in gebruik bij de Landelijke Eenheid Dienst Infrastructuur, afdeling Luchtvaart, luchtvaartuigen ten behoeve van HEMS- en SAR-vluchten en gecoördineerde vluchten door luchtvaartuigen mogen het TGB binnenvliegen na toestemming van het MilATCC Schiphol hetzij de plaatselijke luchtverkeersleiding van Volkel in geval van bijzondere openstellin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8721</text:span><text:tab/>27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8721</text:span><text:tab/>27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 gebied met beperkingen Maashorst (RPAS-vluchten),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9/xml/MC-OEP-StcrtVergunningenAndereBesch-Web.xml</meta:user-defined>
    <meta:user-defined meta:name="OVERHEIDop.steltVast"/>
    <meta:user-defined meta:name="OVERHEIDop.StcrtID/DC.identifier">stcrt-2026-18721</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872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Instelling tijdelijk gebied met beperkingen Maashorst (RPAS-vluchten), Ministerie van Defensie</meta:user-defined>
    <meta:user-defined meta:name="DCTERMS.W3CDTF/DCTERMS.available">2026-05-27</meta:user-defined>
  </office:meta>
</office:document-meta>
</file>