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855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page.break-before_ifm" style:family="paragraph" style:name="ifm_p_mt.4.23mm_page.break-before_ifm" style:parent-style-name="Basis">
      <style:paragraph-properties fo:margin-top="4.23mm" fo:break-before="page"/>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551</text:p>
          </table:table-cell>
        </table:table-row>
        <table:table-row table:style-name="staatscourant.koprow1">
          <table:covered-table-cell/>
          <table:covered-table-cell/>
          <table:table-cell office:value-type="string" table:style-name="staatscourant.publicatiedatumcel">
            <text:p>21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Voornemen en Participatieplan en concept Notitie Reikwijdte en Detailniveau Gaswinning L15, Ministerie van Economische Zaken en Klimaat</text:h>
      <text:p text:style-name="ifm_p_mt.7.4mm_ifm">Van vrijdag 22 mei tot en met donderdag 2 juli 2026 liggen het Voornemen en Participatieplan (VenP) en de concept Notitie Reikwijdte en Detailniveau (concept-NRD) gelijktijdig ter inzage voor het project Gaswinning L15. In de concept-NRD staan de kaders voor het op te stellen milieueffectrapport (MER) voor het bovengenoemde project.</text:p>
      <text:h text:style-name="ifm_p_font.bold_mt.5.08mm_page.keep-with-next_ifm" text:outline-level="4">Wat houdt het project in?</text:h>
      <text:p text:style-name="ifm_p_mt.4.23mm_page.break-before_ifm"><draw:frame draw:name="Afbeelding1" draw:style-name="frame.picture" draw:z-index="1" svg:height="106mm" svg:width="150mm" text:anchor-type="paragraph" style:rel-height="scale" style:rel-width="scale"><draw:image draw:filter-name="PNG - Portable Network Graphics" xlink:actuate="onLoad" xlink:href="Pictures/stcrt-2026-18551-001.png" xlink:show="embed" xlink:type="simple"/></draw:frame></text:p>
      <text:p text:style-name="ifm_p_mt.3.7mm_ifm">Eni Energy is voornemens twee nieuwe productieputten vanaf het bestaande platform L15-FA-1 te boren: L15-FA-109 en L15-FA-110. Platform L15-FA-1 bevindt zich in blok L15 op het Nederlands Continentaal Plat (hierna: NCP).</text:p>
      <text:p text:style-name="ifm_p_mt.3.7mm_ifm">Vanaf dit bestaande platform wordt sinds 1993 aardgas gewonnen met vier producerende putten. Het platform bevindt zich op circa 3 km afstand van het dichtstbijzijnde punt van het Natura 2000-gebied Noordzeekustzone en op ongeveer 11 km afstand ten noordwesten van Vlieland.</text:p>
      <text:p text:style-name="ifm_p_mt.3.7mm_ifm">Op dit moment neemt de productie uit de bestaande putten af, vandaar dat Eni Energy twee nieuwe putten wil boren om deze productiecapaciteit te herstellen.</text:p>
      <text:p text:style-name="ifm_p_mt.3.7mm_ifm">Dit plan wordt onderzocht in het project Gaswinning L15. Het Ministerie van Economische Zaken en Klimaat (EZK) coördineert de besluiten en vergunningen.</text:p>
      <text:h text:style-name="ifm_p_font.bold_mt.5.08mm_page.keep-with-next_ifm" text:outline-level="4">Welke procedure wordt gevolgd?</text:h>
      <text:p text:style-name="ifm_p_mt.4.23mm_ifm">Op de besluitvorming voor dit project is de projectprocedure van toepassing. Dit betekent dat de locatie wordt vastgelegd in een projectbesluit. De Staatssecretaris van KGG en de Minister van VRO stellen het projectbesluit vast. Besluiten die voor het project nodig zijn, worden zoveel mogelijk voorbereid in één gecoördineerde procedure. De Staatssecretaris van KGG coördineert deze procedure.</text:p>
      <text:h text:style-name="ifm_p_font.bold_mt.5.08mm_page.keep-with-next_ifm" text:outline-level="4">Waarom is dit project nodig?</text:h>
      <text:p text:style-name="ifm_p_mt.4.23mm_ifm">De gaswinning vanuit de L12- en L15-gasvelden maakt deel uit van het ‘kleineveldenbeleid’ van de rijksoverheid. Een derde van het energieverbruik in Nederland komt momenteel uit aardgas. Bijvoorbeeld om huizen te verwarmen en voor de industrie. Ondanks dat Nederland het gebruik van aardgas afbouwt, is er nog niet genoeg duurzame energie om zonder aardgas te kunnen. Daarom blijft in deze overgang aardgas tot minstens het jaar 2045 belangrijk als brandstof.</text:p>
      <text:h text:style-name="ifm_p_font.bold_mt.5.08mm_page.keep-with-next_ifm" text:outline-level="4">Milieueffectrapportage</text:h>
      <text:p text:style-name="ifm_p_mt.4.23mm_ifm">Een milieueffectrapportage (mer-procedure) brengt de milieueffecten van een activiteit of project in beeld. Op deze manier kan het milieubelang volwaardig meegewogen worden in de besluitvorming, in dit geval het projectbesluit. Om deze effecten zichtbaar te maken, wordt een milieueffectrapport (MER) opgesteld. De eerste stap in de mer-procedure is het opstellen van een Notitie Reikwijdte en Detailniveau. Hierin is beschreven welke milieueffecten en met welke diepgang deze onderzocht gaan worden in het MER.</text:p>
      <text:h text:style-name="ifm_p_font.bold_mt.5.08mm_page.keep-with-next_ifm" text:outline-level="4">Participatie: uw mening en inbreng zijn belangrijk</text:h>
      <text:p text:style-name="ifm_p_mt.4.23mm_ifm">Dit project raakt de belangen van partijen zoals burgers, bedrijven, maatschappelijke organisaties en bestuursorganen. Het Ministerie van EZK en Eni Energy vinden het daarom belangrijk dat deze partijen de mogelijkheid hebben om ideeën in te brengen en mee te denken over het project. In het Voornemen en Participatieplan staat beschreven hoe de verschillende partijen worden betrokken.</text:p>
      <text:h text:style-name="ifm_p_font.bold_mt.5.08mm_page.keep-with-next_ifm" text:outline-level="4">Wilt u reageren?</text:h>
      <text:p text:style-name="ifm_p_mt.4.23mm_ifm">U kunt van vrijdag 22 mei 2026 tot en met donderdag 2 juli 2026 reageren op het Voornemen en Participatieplan en de concept-NRD. In deze periode kunt u deze documenten bekijken op www.rvo.nl/gaswinning-l15.</text:p>
      <text:p text:style-name="ifm_p_mt.3.7mm_ifm">U kunt op drie manieren reageren.</text:p>
      <text:p text:style-name="ifm_p_ifm">•  Bij voorkeur digitaal: via www.rvo.nl/gaswinning-l15</text:p>
      <text:p text:style-name="ifm_p_ifm">•  Per post:</text:p>
      <text:p text:style-name="ifm_p_ifm">Bureau Energieprojecten</text:p>
      <text:p text:style-name="ifm_p_ifm">Inspraakpunt [Gaswinning L15]</text:p>
      <text:p text:style-name="ifm_p_ifm">Postbus 111</text:p>
      <text:p text:style-name="ifm_p_ifm">9200 AC Drachten</text:p>
      <text:p text:style-name="ifm_p_ifm">Wilt u uw brief ondertekenen en uw adres vermelden? Dan sturen wij u per brief een ontvangstbevestiging.</text:p>
      <text:p text:style-name="ifm_p_ifm">•  Telefonisch: u kunt op werkdagen tussen 9.00 en 17.00 uur bellen met Bureau Energieprojecten op 088 042 47 47.</text:p>
      <text:h text:style-name="ifm_p_font.bold_mt.5.08mm_page.keep-with-next_ifm" text:outline-level="4">Wat gebeurt er met uw reactie?</text:h>
      <text:p text:style-name="ifm_p_mt.4.23mm_ifm">Uw reactie wordt betrokken bij het opstellen van de definitieve NRD. Het participatieplan wordt, indien nodig, geactualiseerd. Op basis van de NRD wordt het MER opgesteld. Het MER is een onderbouwing voor het (ontwerp) projectbesluit en de vergunningen. Het MER komt, samen met het ontwerp van het projectbesluit en de daarmee samenhangende vergunningen, ter inzage te liggen. In een latere fase kunt u daarop reageren.</text:p>
      <text:h text:style-name="ifm_p_font.bold_mt.5.08mm_page.keep-with-next_ifm" text:outline-level="4">Heeft u hulp nodig?</text:h>
      <text:p text:style-name="ifm_p_mt.4.23mm_ifm">De overheid vindt het belangrijk dat iedereen mee kan doen. Niet iedereen is even handig met computers. Daarom zijn er Informatiepunten Digitale Overheid. Deze informatiepunten vindt u in de bibliotheken. U kunt er makkelijk binnenlopen om uw vragen over websites van de overheid te stellen. Bijvoorbeeld voor het op de computer bekijken van documenten die bij dit project horen. Vraag ernaar bij de bibliotheek bij u in de buurt. Voor meer informatie kunt u terecht op de website: www.informatiepuntdigitaleoverheid.nl.</text:p>
      <text:h text:style-name="ifm_p_font.bold_mt.5.08mm_page.keep-with-next_ifm" text:outline-level="4">Wilt u meer weten?</text:h>
      <text:p text:style-name="ifm_p_mt.4.23mm_ifm">Meer informatie over Gaswinning L15 en alle bijbehorende documenten vindt u op www.rvo.nl/gaswinning-l15. Heeft u vragen over de procedure? Bel dan met telefoonnummer 088 042 47 47.</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8551</text:span><text:tab/>21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8551</text:span><text:tab/>21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Voornemen en Participatieplan en concept Notitie Reikwijdte en Detailniveau Gaswinning L15,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8551</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855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Netwerken</meta:user-defined>
    <meta:user-defined meta:name="OVERHEID.TaxonomieBeleidsagenda/OVERHEID.category">Ruimte en infrastructuur | Organisatie en beleid</meta:user-defined>
    <meta:user-defined meta:name="DC.title">Kennisgeving Voornemen en Participatieplan en concept Notitie Reikwijdte en Detailniveau Gaswinning L15, Ministerie van Economische Zaken en Klimaat</meta:user-defined>
    <meta:user-defined meta:name="DCTERMS.W3CDTF/DCTERMS.available">2026-05-21</meta:user-defined>
  </office:meta>
</office:document-meta>
</file>