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18392-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8392</text:p>
          </table:table-cell>
        </table:table-row>
        <table:table-row table:style-name="staatscourant.koprow1">
          <table:covered-table-cell/>
          <table:covered-table-cell/>
          <table:table-cell office:value-type="string" table:style-name="staatscourant.publicatiedatumcel">
            <text:p>21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Hoogspanningsverbinding 380 kV Vierverlaten – Ens, Ministerie van Economische Zaken en Klimaat</text:h>
      <text:h text:style-name="ifm_p_font.bold_mt.7.4mm_page.keep-with-next_ifm" text:outline-level="4">Ontwerp-voorkeursbeslissing, milieueffectrapportage en integrale effectenanalyse Hoogspanningsverbinding 380 kV Vierverlaten – Ens</text:h>
      <text:p text:style-name="ifm_p_mt.4.23mm_ifm">De Staatssecretaris van Klimaat en Groene Groei (hierna: KGG) heeft samen met de Minister van Volkshuisvesting en Ruimtelijke Ordening (hierna: VRO) voor het tracé (de route) van de 380kV hoogspanningsverbinding tussen Vierverlaten en Ens een ontwerp-voorkeursbeslissing genomen.</text:p>
      <text:p text:style-name="ifm_p_mt.3.7mm_ifm">Van vrijdag 22 mei tot en met donderdag 2 juli 2026 liggen de ontwerp-voorkeursbeslissing, de Integrale effectenanalyse (IEA) en bijhorende documenten ter inzage. U kunt hier dan op reageren met een zienswijze.</text:p>
      <text:h text:style-name="ifm_p_font.bold_mt.5.08mm_page.keep-with-next_ifm" text:outline-level="4">Wat gaat er gebeuren?</text:h>
      <text:p text:style-name="ifm_p_mt.4.23mm_ifm">Er wordt een nieuwe 380 kV-hoogspanningsverbinding tussen de hoogspanningsstations Vierverlaten in de gemeente Groningen en Ens in de gemeente Noordoostpolder gerealiseerd. De gekozen route volgt op hoofdlijnen het tracé van de bestaande 220kV-hoogspanningsverbinding tussen de hoogspanningsstations Vierverlaten en Ens. Het gekozen voorkeurstracé wordt weergegeven in figuur 1.</text:p>
      <text:p text:style-name="ifm_p_mt.3.7mm_page.break-before_ifm"><draw:frame draw:name="Afbeelding1" draw:style-name="frame.picture" draw:z-index="1" svg:height="212mm" svg:width="150mm" text:anchor-type="paragraph" style:rel-height="scale" style:rel-width="scale"><draw:image draw:filter-name="PNG - Portable Network Graphics" xlink:actuate="onLoad" xlink:href="Pictures/stcrt-2026-18392-001.png" xlink:show="embed" xlink:type="simple"/></draw:frame><draw:frame draw:name="Bron2" draw:style-name="frame.bron" text:anchor-type="as-char" svg:width="150mm" svg:y="0mm"><draw:text-box><text:p text:style-name="ifm_p_mt.2mm_ifm"><text:span text:style-name="ifm_span_font.bold_ifm">Figuur 1, voorkeurstracé 380kV-hoogspanningsverbinding Vierverlaten – Ens</text:span></text:p></draw:text-box></draw:frame></text:p>
      <text:h text:style-name="ifm_p_font.bold_mt.5.08mm_page.keep-with-next_ifm" text:outline-level="4">Waarom is dit project nodig?</text:h>
      <text:p text:style-name="ifm_p_mt.4.23mm_ifm">De nieuwe hoogspanningsverbinding is nodig om bij te dragen aan de energietransitie en toekomstige knelpunten in het elektriciteitsnet te voorkomen. Er komt steeds meer (duurzame) elektriciteit Nederland binnen via de Eemshaven. Bijvoorbeeld van windparken op zee. Daarnaast neemt het verbruik van elektriciteit toe door huishoudens, industrie en auto’s. Dat vraagt steeds meer van onze elektriciteitsnetten. Netbeheerder en initiatiefnemer van dit project TenneT verwacht dat het huidige 220.000 volt-netwerk vanaf 2030 te weinig capaciteit heeft om elektriciteit vanaf Vierverlaten naar Ens te transporteren.</text:p>
      <text:h text:style-name="ifm_p_font.bold_mt.5.08mm_page.keep-with-next_ifm" text:outline-level="4">Wat is een voorkeursbeslissing?</text:h>
      <text:p text:style-name="ifm_p_mt.4.23mm_ifm">De Staatssecretaris van KGG kiest samen met de Minister van VRO een voorkeurstracé. Dit is de voorkeursbeslissing. Deze kiezen ze op basis van onder andere het door de betrokken provincies gegeven regioadvies en de resultaten van de Integrale Effectenanalyse (IEA), waaronder het milieueffectenrapport (plan-MER).</text:p>
      <text:p text:style-name="ifm_p_mt.3.7mm_ifm">In het MER staan de milieueffecten beschreven van de tracéalternatieven. In dit project worden twee milieueffectrapporten gemaakt: het plan-MER (voor het voorkeursalternatief) en het project-MER (voor de uitwerking van het tracé). Het plan-MER ligt nu ter inzage. Hierbij gaat het om milieueffecten van de verschillende tracéalternatieven. Effecten op de omgeving, kosten, techniek en toekomstvastheid zijn ook beschreven in de IEA.</text:p>
      <text:h text:style-name="ifm_p_font.bold_mt.5.08mm_page.keep-with-next_ifm" text:outline-level="4">Inloopbijeenkomsten</text:h>
      <text:p text:style-name="ifm_p_mt.4.23mm_ifm">U bent welkom bij de inloopbijeenkomsten die het Ministerie van EZK samen met TenneT organiseert. Tijdens de inloopbijeenkomst krijgt u informatie over het project en de verdere procedure. Er is geen plenaire presentatie. U kunt zonder aanmelding in- en uitlopen tussen 19.00 en 21.00 uur. Bij de inloopbijeenkomst in Leeuwarden bent u al vanaf 18.30 uur welkom. De bijeenkomsten zijn op:</text:p>
      <text:p text:style-name="ifm_p_ifm">•  Dinsdag 9 juni 't Polderhuus, Grindweg 81c, Munnekeburen</text:p>
      <text:p text:style-name="ifm_p_ifm">•  Woensdag 10 juni Hotel van der Valk, Lynbaan 35, Leeuwarden</text:p>
      <text:p text:style-name="ifm_p_ifm">•  Donderdag 11 juni Trefpunt Haskerhorne, Haulsterweg 3, Haskerhorne</text:p>
      <text:p text:style-name="ifm_p_ifm">•  Dinsdag 16 juni In 't Holt, Hoofdstraat 2, Zuidhorn</text:p>
      <text:p text:style-name="ifm_p_ifm">•  Woensdag 17 juni Dorpshuis De Wieken, Iwemalaan 8, Niebert</text:p>
      <text:p text:style-name="ifm_p_ifm">•  Donderdag 18 juni MFA Tillehus, Goudtsjeblom Strjitte 34, Kootstertille</text:p>
      <text:p text:style-name="ifm_p_ifm">•  Maandag 22 juni Restaurant Schokland, Middelbuurt 2, Schokland</text:p>
      <text:p text:style-name="ifm_p_ifm">•  Dinsdag 23 juni Dorpshuis de Botter, Burchtstraat 3, Kuinre</text:p>
      <text:p text:style-name="ifm_p_ifm">•  Maandag 29 juni It Maskelyn, Easter Omwei 5, Hurdegaryp</text:p>
      <text:p text:style-name="ifm_p_ifm">•  Dinsdag 30 juni Sport- en Activiteitenhal Utingeradeel, Spikerboor 10, Akkrum</text:p>
      <text:h text:style-name="ifm_p_font.bold_mt.5.08mm_page.keep-with-next_ifm" text:outline-level="4">Hoe kunt u een zienswijze indienen?</text:h>
      <text:p text:style-name="ifm_p_mt.4.23mm_ifm">U kunt van vrijdag 22 mei tot en met donderdag 2 juli 2026 reageren op de ontwerp-voorkeursbeslissing en de IEA. Dit heet het indienen van een zienswijze. In deze periode kunt u de documenten bekijken op: https://www.rvo.nl/vierverlaten-ens</text:p>
      <text:p text:style-name="ifm_p_mt.3.7mm_ifm">U kunt op meerdere manieren een zienswijze indienen:</text:p>
      <text:p text:style-name="ifm_p_ifm">–  Bij voorkeur digitaal via: https://www.rvo.nl/vierverlaten-ens</text:p>
      <text:p text:style-name="ifm_p_ifm">–  Per post:</text:p>
      <text:p text:style-name="ifm_p_ifm">Bureau Energieprojecten</text:p>
      <text:p text:style-name="ifm_p_ifm">Inspraakpunt HSV 380 kV Vierverlaten – Ens</text:p>
      <text:p text:style-name="ifm_p_ifm">Postbus 111</text:p>
      <text:p text:style-name="ifm_p_ifm">9200 AC Drachten</text:p>
      <text:p text:style-name="ifm_p_ifm">Wilt u uw brief ondertekenen en uw adres vermelden? Dan sturen wij u per brief een ontvangstbevestiging.</text:p>
      <text:p text:style-name="ifm_p_ifm">–  Voor het opnemen van mondelinge zienswijze is er tijdens de inloopbijeenkomst een notulist aanwezig. Ook kunt u op werkdagen tussen 9.00 en 17.00 uur bellen met Bureau Energieprojecten op 088 042 47 47.</text:p>
      <text:h text:style-name="ifm_p_font.bold_mt.5.08mm_page.keep-with-next_ifm" text:outline-level="4">Heeft u hulp nodig?</text:h>
      <text:p text:style-name="ifm_p_mt.4.23mm_ifm">De overheid vindt het belangrijk dat iedereen mee kan doen. Niet iedereen is even handig met computers. Daarom zijn er Informatiepunten Digitale Overheid. Deze informatiepunten vindt u in de bibliotheken. U kunt er makkelijk binnenlopen om uw vragen over websites van de overheid te stellen. Bijvoorbeeld voor het op de computer bekijken van documenten die bij dit project horen. Vraag ernaar bij de bibliotheek bij u in de buurt. Voor meer informatie kunt u terecht op de website: www.informatiepuntdigitaleoverheid.nl.</text:p>
      <text:h text:style-name="ifm_p_font.bold_mt.5.08mm_page.keep-with-next_ifm" text:outline-level="4">Wat gebeurt er hierna?</text:h>
      <text:p text:style-name="ifm_p_mt.4.23mm_ifm">Op basis van de reacties op de ontwerp-voorkeursbeslissing en de IEA en het advies van de Commissie voor de milieueffectrapportage zal de voorkeursbeslissing definitief worden vastgesteld. De voorkeursbeslissing is de basis voor de uitwerking van het projectbesluit in de volgende fase (de planuitwerkingsfase). Tijdens de planuitwerkingsfase wordt onder andere onderzoek gedaan naar de locaties van de hoogspanningsmasten, bouwwegen en werkterreinen. Dit gebeurt in samenwerking met belanghebbenden, zoals overheden, belangenorganisaties en perceeleigenaren.</text:p>
      <text:h text:style-name="ifm_p_font.bold_mt.5.08mm_page.keep-with-next_ifm" text:outline-level="4">Wilt u meer weten?</text:h>
      <text:p text:style-name="ifm_p_mt.4.23mm_ifm">Meer informatie over de 380 kV Hoogspanningsverbinding Vierverlaten – Ens en alle bijbehorende stukken vindt u op: https://www.rvo.nl/vierverlaten-ens. Heeft u vragen? Dan kunt u Bureau Energieprojecten bellen op 088 042 47 47.</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8392</text:span><text:tab/>21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8392</text:span><text:tab/>21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Hoogspanningsverbinding 380 kV Vierverlaten – Ens, Ministerie van Economische Zaken en Klimaat</dc:title>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18392</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839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Organisatie en beleid</meta:user-defined>
    <meta:user-defined meta:name="OVERHEID.TaxonomieBeleidsagenda/OVERHEID.category">Natuur en milieu | Energie</meta:user-defined>
    <meta:user-defined meta:name="DC.title">Kennisgeving Hoogspanningsverbinding 380 kV Vierverlaten – Ens, Ministerie van Economische Zaken en Klimaat</meta:user-defined>
    <meta:user-defined meta:name="DCTERMS.W3CDTF/DCTERMS.available">2026-05-21</meta:user-defined>
  </office:meta>
</office:document-meta>
</file>