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5000*"/>
    </style:style>
    <style:style style:family="table-column" style:name="table1.tg1.col2">
      <style:table-column-properties style:rel-column-width="12400*"/>
    </style:style>
    <style:style style:family="table-column" style:name="table1.tg1.col3">
      <style:table-column-properties style:rel-column-width="12400*"/>
    </style:style>
    <style:style style:family="table-column" style:name="table1.tg1.col4">
      <style:table-column-properties style:rel-column-width="12400*"/>
    </style:style>
    <style:style style:family="table-column" style:name="table1.tg1.col5">
      <style:table-column-properties style:rel-column-width="12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070</text:p>
          </table:table-cell>
        </table:table-row>
        <table:table-row table:style-name="staatscourant.koprow1">
          <table:covered-table-cell/>
          <table:covered-table-cell/>
          <table:table-cell office:value-type="string" table:style-name="staatscourant.publicatiedatumcel">
            <text:p>20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Convenant voor de gegevensuitwisseling tussen Dienst Wegverkeer en de Belastingdienst</text:h>
      <text:p text:style-name="ifm_p_font.italic_mt.7.4mm_ifm">V 2.91</text:p>
      <text:p text:style-name="ifm_p_font.italic_ifm">Datum 30 april 2026</text:p>
      <text:p text:style-name="ifm_p_mt.3.7mm_ifm">Partijen:</text:p>
      <text:p text:style-name="ifm_p_mt.3.7mm_ifm">Dienst Wegverkeer, gevestigd en kantoorhoudend te Zoetermeer, ten deze rechtsgeldig vertegenwoordigd door Mevr. drs. J. Woudstra, Algemeen Directeur,</text:p>
      <text:p text:style-name="ifm_p_mt.3.7mm_ifm">hierna te noemen: “RDW”;</text:p>
      <text:p text:style-name="ifm_p_mt.3.7mm_ifm">en</text:p>
      <text:p text:style-name="ifm_p_mt.3.7mm_ifm">De Staatssecretaris van Financiën, handelend in de hoedanigheid van bestuursorgaan en als vertegenwoordiger van de Staat der Nederlanden, rechtsgeldig vertegenwoordigd door mevr. mr. C.A.M. Christophersen-Slooters, algemeen directeur Belastingdienst/Centrale administratieve processen, hierna te noemen: “Belastingdienst”;</text:p>
      <text:p text:style-name="ifm_p_mt.3.7mm_ifm">hierna gezamenlijk te noemen: Partijen</text:p>
      <text:p text:style-name="ifm_p_mt.3.7mm_ifm">Overwegende dat:</text:p>
      <text:p text:style-name="ifm_p_ifm">•  de RDW beheerder van en verwerkingsverantwoordelijk is voor een aantal registers, waaronder het kentekenregister, een basisregistratie waarin informatie over motorrijtuigen en aanhangwagens staat en tevens voor het snelle motorbotenbestand;</text:p>
      <text:p text:style-name="ifm_p_ifm">•  de Belastingdienst verantwoordelijk is voor het heffen en innen van rijksbelastingen, binnen dit kader in het bijzonder de motorrijtuigenbelasting (MRB), de Belasting op Personenauto’s en Motorrijwielen (BPM) en de Belasting op Zware Motorrijtuigen’ (BZM) (overzicht gegevensleveringen als bijlage);</text:p>
      <text:p text:style-name="ifm_p_ifm">•  de Belastingdienst voor de uitvoering van zijn taken informatie uit het kentekenregister en het snelle motorbotenbestand nodig heeft;</text:p>
      <text:p text:style-name="ifm_p_ifm">•  op grond van de terugmeldverplichting er tevens informatie door de Belastingdienst aan de RDW geleverd wordt ten behoeve van de kwaliteit van de basisregistratie en ten behoeve van de ondersteuning van het toezichtproces van de RDW;</text:p>
      <text:p text:style-name="ifm_p_ifm">•  beide partijen zijn ieder voor zich verantwoordelijk voor het (technisch) beheer van hun gegevens en – indien nodig – het (technisch) beschikbaar stellen van deze gegevens;</text:p>
      <text:p text:style-name="ifm_p_ifm">•  partijen met dit convenant afspraken maken over samenwerking bij de uitvoering van de aan hen opgedragen wettelijke taken, en dat deze afspraken met name betrekking hebben op de inrichting van de gegevensuitwisseling en de verantwoording daarover, passend binnen de daarvoor geldende wettelijke kaders;</text:p>
      <text:p text:style-name="ifm_p_mt.3.7mm_indent.0mm_ifm"> Spreken het volgende af,</text:p>
      <text:h text:style-name="ifm_p_font.bold_mt.5.08mm_page.keep-with-next_ifm" text:outline-level="2">Artikel<text:s/>1.<text:s/>Definities</text:h>
      <text:p text:style-name="ifm_p_mt.4.23mm_ifm">1.  Begrippen die in dit convenant tussen de partijen worden gehanteerd, hebben de betekenis die daaraan in de onderhavige wet- en regelgeving wordt gegeven, tenzij uitdrukkelijk anders is vermeld.</text:p>
      <text:p text:style-name="ifm_p_mt.3.7mm_ifm">2.  In dit convenant (en de daarbij behorende bijlagen) wordt verstaan onder:</text:p>
      <text:p text:style-name="ifm_p_ifm">a.  Diensten Niveau Beschrijving (DNB); waarin de door de RDW geboden serviceafspraken voor de gegevensuitwisseling en samenwerking worden vastgelegd.</text:p>
      <text:p text:style-name="ifm_p_ifm">b.  Document Afspraken en Procedures (DAP); waarin de voor de gegevensuitwisseling noodzakelijke technische en gedetailleerde beschrijvingen zijn gespecificeerd, alsmede procedurebeschrijvingen.</text:p>
      <text:h text:style-name="ifm_p_font.bold_mt.5.08mm_page.keep-with-next_ifm" text:outline-level="2">Artikel<text:s/>2.<text:s/>Doel</text:h>
      <text:p text:style-name="ifm_p_mt.4.23mm_ifm">1.  Ten behoeve van de optimale uitvoering van (wettelijk) opgedragen taken maken partijen afspraken om samen te werken en gegevens uit te wisselen. Deze afspraken passen binnen de daarvoor geldende wettelijke kaders en houden rekening met de wettelijke rechtsbescherming van derden, in het bijzonder de geheimhoudingsplicht en de bescherming van de persoonlijke levenssfeer.</text:p>
      <text:p text:style-name="ifm_p_mt.3.7mm_ifm">2.  De Belastingdienst is belast met de heffing en invordering van rijksbelastingen en de uitvoering van de basisregistratie inkomen, zoals bedoeld in artikel 2, eerste lid, juncto artikel 3, lid 4 en 6 juncto artikel 3a Uitvoeringsregeling Belastingdienst 2003.</text:p>
      <text:p text:style-name="ifm_p_mt.3.7mm_ifm">3.  De RDW zoals bedoeld in artikel 4a van de Wegenverkeerswet, die mede tot zijn taakstelling het bijhouden van het kentekenregister heeft en daarnaast beheerder van enkele andere registers is.</text:p>
      <text:h text:style-name="ifm_p_font.bold_mt.5.08mm_page.keep-with-next_ifm" text:outline-level="2">Artikel<text:s/>3.<text:s/>Afspraken, taken en verantwoordelijkheden</text:h>
      <text:p text:style-name="ifm_p_mt.4.23mm_ifm">1.  Partijen spreken af elkaar binnen de daarvoor geldende wettelijke kaders alle gegevens te leveren die zij nodig hebben voor de uitvoering van hun wettelijke taken.</text:p>
      <text:p text:style-name="ifm_p_mt.3.7mm_ifm">2.  Het gaat om gegevens uit de administratie van de Belastingdienst, en gegevens uit de registers van de RDW.</text:p>
      <text:p text:style-name="ifm_p_mt.3.7mm_ifm">3.  Welke specifieke gegevens partijen onderling uitwisselen is nader uitgewerkt in het Document Afspraken en Procedures.</text:p>
      <text:p text:style-name="ifm_p_mt.3.7mm_ifm">4.  De RDW gebruikt de gegevens uitsluitend ten behoeve van de taken en verantwoordelijkheden inzake het kentekenregister en ter ondersteuning van het toezichtproces.</text:p>
      <text:p text:style-name="ifm_p_mt.3.7mm_ifm">5.  De Belastingdienst gebruikt de gegevens uitsluitend voor klantregistratie en -beheer en de beoordeling van een juiste heffing en inning van (rijks)belastingen.</text:p>
      <text:h text:style-name="ifm_p_font.bold_mt.5.08mm_page.keep-with-next_ifm" text:outline-level="2">Artikel<text:s/>4.<text:s/>Gegevensuitwisseling</text:h>
      <text:p text:style-name="ifm_p_mt.4.23mm_ifm">1.  In het kader van dit convenant worden gegevens, waaronder persoonsgegevens, verwerkt. Partijen maken hierover zodanige Technische Afspraken en Procedures dat wordt voldaan aan de eisen die de van toepassing zijnde wet- en regelgeving daaraan stelt.</text:p>
      <text:p text:style-name="ifm_p_mt.3.7mm_ifm">2.  De uitgewisselde gegevens worden door partijen uitsluitend gebruikt voor het doel waarvoor deze zijn verstrekt zoals beschreven in dit convenant.</text:p>
      <text:p text:style-name="ifm_p_mt.3.7mm_ifm">3.  Het doorleveren of overdragen, dan wel ter beschikking stellen van de uitgewisselde gegevens aan externe partijen mag en kan alléén plaatsvinden als daarvoor een wettelijke basis aanwezig is.</text:p>
      <text:p text:style-name="ifm_p_mt.3.7mm_ifm">4.  Partijen zullen de uitgewisselde gegevens niet langer bewaren dan in het kader van de uitvoering van wettelijke taken strikt noodzakelijk is.</text:p>
      <text:p text:style-name="ifm_p_ifm">Voor het overige voldoen zij aan de eisen gesteld in de Archiefwet 1995 en vastgelegd in de selectielijsten die van toepassing zijn op de individuele partijen.</text:p>
      <text:p text:style-name="ifm_p_mt.3.7mm_ifm">5.  Partijen doen al het mogelijke om schade bij elkaar te voorkomen dan wel deze te beperken.</text:p>
      <text:p text:style-name="ifm_p_mt.3.7mm_ifm">6.  Partijen verplichten zich jegens elkaar om bij constatering van fouten in de gegevensuitwisseling, zoals bedoeld in dit convenant, elkaar daarvan zo spoedig mogelijk op de hoogte te stellen.</text:p>
      <text:p text:style-name="ifm_p_mt.3.7mm_ifm">7.  Indien er sprake is van foutieve gegevensuitwisseling waardoor verkeerde informatie aan burgers en/of bedrijven is verstrekt, zullen partijen de wijze van extern communiceren en de inhoud van het betreffende bericht met elkaar afstemmen.</text:p>
      <text:p text:style-name="ifm_p_mt.3.7mm_ifm">8.  Bij constatering van fouten zetten beide partijen zich maximaal in om deze te herstellen en de correcte gegevens uit te wisselen. Een en ander conform de normen die daarvoor worden gehanteerd in de Technische Afspraken en Procedures.</text:p>
      <text:p text:style-name="ifm_p_mt.3.7mm_ifm">9.  Indien een partij constateert dat sprake is van een situatie waarbij tijdelijk niet kan worden voldaan aan de gegevensuitwisseling bedoeld in dit convenant, zal die partij daarvan onmiddellijk mededeling doen aan de wederpartij en hem van de ontwikkelingen op de hoogte houden.</text:p>
      <text:p text:style-name="ifm_p_mt.3.7mm_ifm">10.  Partijen houden elkaar op de hoogte van de verstoorde gegevensuitwisseling en over de voortgang van de oplossing van de verstoring. De wijze van communicatie is vastgelegd in de Technische Afspraken en Procedures.</text:p>
      <text:h text:style-name="ifm_p_font.bold_mt.5.08mm_page.keep-with-next_ifm" text:outline-level="2">Artikel<text:s/>5.<text:s/>Beveiliging</text:h>
      <text:p text:style-name="ifm_p_mt.4.23mm_ifm">Partijen zorgen voor passende technische en organisatorische maatregelen om de gegevens goed te beveiligen tegen het risico van verlies, ongeautoriseerde wijziging, vernietiging en tegen inzage door onbevoegden. Minimaal zoals bedoeld in artikel 32 AVG, de ISO27001, ISO27002, dan wel de Baseline Informatiebeveiliging Overheid 2.</text:p>
      <text:h text:style-name="ifm_p_font.bold_mt.5.08mm_page.keep-with-next_ifm" text:outline-level="2">Artikel<text:s/>6.<text:s/>Inbreuk in verband met persoonsgegevens</text:h>
      <text:p text:style-name="ifm_p_mt.4.23mm_ifm">1.  In het geval van ontdekking van een inbreuk in verband met persoonsgegevens informeert de partij die de inbreuk ontdekt, de andere partij onverwijld, doch in ieder geval binnen 24 uur na ontdekking. Dit hoeft alleen in gevallen waarin beide partijen gezamenlijk of de wederpartij verwerkingsverantwoordelijk zou kunnen zijn.</text:p>
      <text:p text:style-name="ifm_p_mt.3.7mm_ifm">2.  Indien een inbreuk in verband met persoonsgegevens zich voordoet, kunnen partijen besluiten de inbreuk in verband met persoonsgegevens gezamenlijk te melden bij de Autoriteit Persoonsgegevens indien de gevolgen verder reiken dan de omgeving van één partij. Een dergelijke beslissing doet niet af aan de eigen verantwoordelijkheden van Partijen op grond van de AVG rondom een inbreuk in verband met Persoonsgegevens. Partijen registreren dan ook separaat de inbreuk in het eigen register en leggen de genomen maatregelen vast.</text:p>
      <text:p text:style-name="ifm_p_mt.3.7mm_ifm">3.  De partij waar een inbreuk in verband met persoonsgegevens zich voordoet, houdt de andere partij op de hoogte van de ontwikkelingen inzake de inbreuk in verband met persoonsgegevens en de maatregelen die deze partij treft om de gevolgen te beperken en herhaling te voorkomen.</text:p>
      <text:p text:style-name="ifm_p_mt.3.7mm_ifm">4.  De partij waar zich een inbreuk in verband met persoonsgegevens voordoet zal alle redelijkerwijs te verwachten bijstand aan de andere partij verlenen en alle noodzakelijke of door de andere partij gevraagde informatie met de andere partij delen, met als doel dat de andere partij de (mogelijk) getroffen betrokkene(n) en/of de Autoriteit Persoonsgegevens, tijdig kan informeren over de inbreuk in verband met persoonsgegevens.</text:p>
      <text:h text:style-name="ifm_p_font.bold_mt.5.08mm_page.keep-with-next_ifm" text:outline-level="2">Artikel<text:s/>7.<text:s/>Financiële verplichtingen</text:h>
      <text:p text:style-name="ifm_p_mt.4.23mm_ifm">1.  Partijen komen overeen dat de kosten en de benodigde inzet van mensen en middelen ter inrichting en uitvoering van dit convenant gezamenlijk worden gedragen in de zin dat elke de partij de kosten draagt die verbonden zijn aan zijn eigen proces. Voor het implementeren van systeemwijzigingen in opdracht van de Belastingdienst brengt de RDW kosten in rekening volgens de gepubliceerde tarieven.</text:p>
      <text:p text:style-name="ifm_p_mt.3.7mm_ifm">2.  Partijen voorzien ieder voor zich in apparatuur, programmatuur en faciliteiten vereist voor het op doelmatige wijze bewerken van gegevens.</text:p>
      <text:p text:style-name="ifm_p_mt.3.7mm_ifm">3.  Daarnaast zijn in de ‘Overeenkomst tussen de Belastingdienst en de Dienst Wegverkeer inzake het verrichte van taken, gerelateerd aan respectievelijk voorvloeiend uit de uitvoering van de wet op de Belasting van Personenauto’s en Motorrijwielen 1992’ nadere financiële afspraken gemaakt voor de uitvoering van deze overeenkomst.</text:p>
      <text:h text:style-name="ifm_p_font.bold_mt.5.08mm_page.keep-with-next_ifm" text:outline-level="2">Artikel<text:s/>8.<text:s/>Voorlichting en media</text:h>
      <text:p text:style-name="ifm_p_mt.4.23mm_ifm">Indien één der partijen voorlichting geeft en contacten met de media onderhoudt over onderwerpen die verband houden met hetgeen door middel van dit convenant beoogd wordt te regelen, vindt vooraf afstemming plaats tussen de partijen.</text:p>
      <text:h text:style-name="ifm_p_font.bold_mt.5.08mm_page.keep-with-next_ifm" text:outline-level="2">Artikel<text:s/>9.<text:s/>Evaluatie</text:h>
      <text:p text:style-name="ifm_p_mt.4.23mm_ifm">Partijen voeren minimaal eenmaal per jaar overleg over de werking en de uitvoering van dit convenant.</text:p>
      <text:h text:style-name="ifm_p_font.bold_mt.5.08mm_page.keep-with-next_ifm" text:outline-level="2">Artikel<text:s/>10.<text:s/>Wijziging</text:h>
      <text:p text:style-name="ifm_p_mt.4.23mm_ifm">1.  Elke partij kan de andere partij(en) schriftelijk verzoeken het convenant te wijzigen. De wijziging behoeft de schriftelijke instemming van alle partijen.</text:p>
      <text:p text:style-name="ifm_p_mt.3.7mm_ifm">2.  Partijen treden in overleg binnen 4 weken nadat een partij de wens tot wijziging van het convenant aan de andere partij schriftelijk heeft meegedeeld.</text:p>
      <text:p text:style-name="ifm_p_mt.3.7mm_ifm">3.  De wijzigingen worden in het convenant opgenomen, waarna het convenant opnieuw wordt vastgesteld. Een overzicht van de wijzigingen wordt als bijlage aan het convenant gehecht.</text:p>
      <text:h text:style-name="ifm_p_font.bold_mt.5.08mm_page.keep-with-next_ifm" text:outline-level="2">Artikel<text:s/>11.<text:s/>Escalatieregeling</text:h>
      <text:p text:style-name="ifm_p_mt.4.23mm_ifm">1.  Indien er een geschil ontstaat tussen partijen over dit convenant, trachten partijen binnen een redelijke termijn in onderling overleg tot een oplossing te komen.</text:p>
      <text:p text:style-name="ifm_p_mt.3.7mm_ifm">2.  Geschilbeslechting geschiedt uitsluitend in onderling overleg.</text:p>
      <text:p text:style-name="ifm_p_mt.3.7mm_ifm">3.  Er is sprake van een geschil indien tenminste één partij hierover schriftelijk bericht.</text:p>
      <text:h text:style-name="ifm_p_font.bold_mt.5.08mm_page.keep-with-next_ifm" text:outline-level="2">Artikel<text:s/>12.<text:s/>Wet open overheid</text:h>
      <text:p text:style-name="ifm_p_mt.4.23mm_ifm">1.  In het geval een der partijen gegevens openbaar maakt inzake een van de aangelegenheden vallende onder de werking van dit convenant, dan wordt de andere partij onverwijld en schriftelijk over de inhoud van de openbaarmaking geïnformeerd.</text:p>
      <text:p text:style-name="ifm_p_mt.3.7mm_ifm">2.  Partijen zullen elkaar voor zover mogelijk ondersteuning bieden bij de afhandeling van openbaarmaking op verzoek.</text:p>
      <text:p text:style-name="ifm_p_mt.3.7mm_ifm">3.  Indien één der partijen een verzoek ontvangt om openbaarmaking van bestuurlijke informatie en dat verzoek mede betrekking heeft op informatie verkregen van de andere partij vindt afdoening van dat verzoek, voor zover betrekking hebbend op die informatie, plaats in overeenstemming met die andere partij.</text:p>
      <text:h text:style-name="ifm_p_font.bold_mt.5.08mm_page.keep-with-next_ifm" text:outline-level="2">Artikel<text:s/>13.<text:s/>Opzegging</text:h>
      <text:p text:style-name="ifm_p_mt.4.23mm_ifm">Beëindiging van het convenant is mogelijk indien één van de partijen haar voornemen daartoe schriftelijk meedeelt aan de andere partij(en) onder opgaaf van de redenen van haar wens tot beëindiging. De opzegging gaat in 3 maanden na de schriftelijke mededeling.</text:p>
      <text:h text:style-name="ifm_p_font.bold_mt.5.08mm_page.keep-with-next_ifm" text:outline-level="2">Artikel<text:s/>14.<text:s/>Afdwingbaarheid</text:h>
      <text:p text:style-name="ifm_p_mt.4.23mm_ifm">Dit convenant is niet in rechte afdwingbaar.</text:p>
      <text:h text:style-name="ifm_p_font.bold_mt.5.08mm_page.keep-with-next_ifm" text:outline-level="2">Artikel<text:s/>15.<text:s/>Bijlage(n)</text:h>
      <text:p text:style-name="ifm_p_mt.4.23mm_ifm">1.  De volgende bij dit convenant behorende bijlagen maken integraal onderdeel uit van dit convenant:</text:p>
      <text:p text:style-name="ifm_p_ifm">a.  DNB;</text:p>
      <text:p text:style-name="ifm_p_ifm">b.  DAP; en</text:p>
      <text:p text:style-name="ifm_p_ifm">c.  Overzicht gegevensuitwisselingen.</text:p>
      <text:p text:style-name="ifm_p_ifm">d.  Overzicht van wijzigingen conform artikel 10.</text:p>
      <text:p text:style-name="ifm_p_mt.3.7mm_ifm">2.  Toekomstige bijlage(n) die onder de werking van dit convenant gaan vallen maken vanaf het moment van inwerkingtreding van de bijlage eveneens integraal onderdeel uit van dit convenant.</text:p>
      <text:p text:style-name="ifm_p_mt.3.7mm_ifm">3.  In de bijlage wordt de verwijzing naar dit convenant opgenomen.</text:p>
      <text:h text:style-name="ifm_p_font.bold_mt.5.08mm_page.keep-with-next_ifm" text:outline-level="2">Artikel<text:s/>16.<text:s/>Geheimhouding</text:h>
      <text:p text:style-name="ifm_p_mt.4.23mm_ifm">Partijen verbinden zich over en weer, de in het kader van (de uitvoering van) deze overeenkomst uitgewisselde dan wel uit te wisselen informatie geheim te houden en deze geheel noch gedeeltelijk aan enige derde bekend te maken, behoudens voor zover een verplichting tot openbaarmaking voortvloeit uit de wet, een rechterlijke uitspraak of dit convenant.</text:p>
      <text:h text:style-name="ifm_p_font.bold_mt.5.08mm_page.keep-with-next_ifm" text:outline-level="2">Artikel<text:s/>17.<text:s/>Toepasselijk recht</text:h>
      <text:p text:style-name="ifm_p_mt.4.23mm_ifm">Op dit convenant is uitsluitend Nederlands recht van toepassing.</text:p>
      <text:h text:style-name="ifm_p_font.bold_mt.5.08mm_page.keep-with-next_ifm" text:outline-level="2">Artikel<text:s/>18.<text:s/>Inwerkingtreding en looptijd</text:h>
      <text:p text:style-name="ifm_p_mt.4.23mm_ifm">1.  Dit convenant treedt in werking met ingang van de dag van ondertekening door de partijen en heeft een looptijd van 3 jaar.</text:p>
      <text:p text:style-name="ifm_p_mt.3.7mm_ifm">2.  Na afloop van de in bovengenoemde duur wordt dit convenant telkens voor dezelfde duur voortgezet, tenzij een partij het met inachtneming van de opzegtermijn van artikel 13 van dit convenant schriftelijk heeft opgezegd.</text:p>
      <text:h text:style-name="ifm_p_font.bold_mt.5.08mm_page.keep-with-next_ifm" text:outline-level="2">Artikel<text:s/>19.<text:s/>Publicatie</text:h>
      <text:p text:style-name="ifm_p_mt.4.23mm_ifm">1.  Van de sluiting van dit convenant wordt door de Belastingdienst mededeling gedaan in de Staatscourant.</text:p>
      <text:p text:style-name="ifm_p_mt.3.7mm_ifm">2.  De tekst van het convenant en de bijlage Overzicht gegevensuitwisselingen worden gepubliceerd op de website van de Belastingdienst.</text:p>
      <text:p text:style-name="ifm_p_mt.3.7mm_ifm">3.  Bij wijzigingen in het convenant of de daarbij behorende bijlagen vindt het eerste lid overeenkomstige toepassing.</text:p>
      <text:p text:style-name="ifm_p_mt.3.7mm_ifm">Overeengekomen en in tweevoud ondertekend:</text:p>
      <text:p text:style-name="ifm_p_font.italic_mt.3.7mm_ifm">
                  Zoetermeer,
                   2 mei 2026
               </text:p>
      <text:p text:style-name="ifm_p_font.italic_mt.3.7mm_ifm">RDW<text:line-break/>J.<text:s/>Woudstra,<text:line-break/>Algemeen Directeur RDW</text:p>
      <text:p text:style-name="ifm_p_font.italic_mt.3.7mm_ifm">
                  Apeldoorn,
                   1 mei 2026
               </text:p>
      <text:p text:style-name="ifm_p_font.italic_mt.3.7mm_ifm">Belastingdienst<text:line-break/>C.A.M.<text:s/>Christophersen-Slooters,<text:line-break/>Algemeen DirecteurBelastingdienst/Centrale administratieve processen</text:p>
      <text:h text:style-name="ifm_p_font.bold_mt.5.08mm_page.break-before_ifm" text:outline-level="4">OVERZICHT GEGEVENSUITWISSELINGEN</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mt.4.23mm_color.ffffff_ifm">Volgnr</text:span></text:p>
            </table:table-cell>
            <table:table-cell table:style-name="table.cell.border-top.border-bottom.border-right.padding-top.bottom.pleft.pright">
              <text:p text:style-name="text.cell.7.left"><text:span text:style-name="ifm_span_font.bold_color.ffffff_ifm">Stroom</text:span></text:p>
            </table:table-cell>
            <table:table-cell table:style-name="table.cell.border-top.border-bottom.border-right.padding-top.bottom.pleft.pright">
              <text:p text:style-name="text.cell.7.left"><text:span text:style-name="ifm_span_font.bold_color.ffffff_ifm">Toelichting</text:span></text:p>
            </table:table-cell>
            <table:table-cell table:style-name="table.cell.border-top.border-bottom.border-right.padding-top.bottom.pleft.pright">
              <text:p text:style-name="text.cell.7.left"><text:span text:style-name="ifm_span_font.bold_color.ffffff_ifm">Routering</text:span></text:p>
            </table:table-cell>
            <table:table-cell table:style-name="table.cell.border-top.border-bottom.border-right.padding-top.bottom.pleft.pright">
              <text:p text:style-name="text.cell.7.left"><text:span text:style-name="ifm_span_font.bold_color.ffffff_ifm">Grondslag</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Reguliere abonnementen op het kentekenregister t.b.v. het kunnen vaststellen van een heffingsbesluit t.b.v. de motorrijtuigenbelasting (MRB).</text:p>
          </table:table-cell>
          <table:table-cell table:style-name="table.cell.border-bottom.border-right.padding-top.top.pleft.pright">
            <text:p text:style-name="text.cell.7.left">Ten behoeve van het vaststellen en heffen van motorrijtuigenbelasting.</text:p>
          </table:table-cell>
          <table:table-cell table:style-name="table.cell.border-bottom.border-right.padding-top.top.pleft.pright">
            <text:p text:style-name="text.cell.7.left">Van RDW aan Belastingdienst</text:p>
          </table:table-cell>
          <table:table-cell table:style-name="table.cell.border-bottom.border-right.padding-top.top.pleft.pright">
            <text:p text:style-name="text.cell.7.left">Art. 43 lid 1 Wegenverkeerswet 1994 (WVW 1994)</text:p>
            <text:p text:style-name="text.cell.7.left">Art. 1 Wet op de Motorrijtuigenbelasting 1994 (MRB 1994)</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Reguliere abonnementen op het kentekenregister t.b.v. vaststelling en de controle op de Belasting op Personenauto’s en motorrijwielen (BPM).</text:p>
          </table:table-cell>
          <table:table-cell table:style-name="table.cell.border-bottom.border-right.padding-top.top.pleft.pright">
            <text:p text:style-name="text.cell.7.left">Ten behoeve van vaststelling en controle van belasting van personenauto’s en motorrijwielen.</text:p>
          </table:table-cell>
          <table:table-cell table:style-name="table.cell.border-bottom.border-right.padding-top.top.pleft.pright">
            <text:p text:style-name="text.cell.7.left">Van RDW aan Belastingdienst</text:p>
          </table:table-cell>
          <table:table-cell table:style-name="table.cell.border-bottom.border-right.padding-top.top.pleft.pright">
            <text:p text:style-name="text.cell.7.left">Art. 43 lid 1 WVW 1994</text:p>
            <text:p text:style-name="text.cell.7.left">Art. 1 Wet op de belasting van personenauto’s en motorrijwielen 1992 (BPM 1992)</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Terugmelden van zowel authentieke als niet-authentieke gegevens bij constatering van een onjuiste registratie in het kentekenregister of bij gerede twijfel.</text:p>
          </table:table-cell>
          <table:table-cell table:style-name="table.cell.border-bottom.border-right.padding-top.top.pleft.pright">
            <text:p text:style-name="text.cell.7.left">Bij gerede twijfel doet de Belastingdienst aan de RDW onder opgaaf van redenen mededeling van feiten die haar in de uitoefening van haar functie ter kennis zijn gekomen en die aanleiding kunnen geven tot wijziging of aanvulling van de in het kentekenregister opgenomen gegevens, dan wel anderszins van belang zijn voor de juistheid van gegevens.</text:p>
          </table:table-cell>
          <table:table-cell table:style-name="table.cell.border-bottom.border-right.padding-top.top.pleft.pright">
            <text:p text:style-name="text.cell.7.left">Van Belastingdienst aan RDW</text:p>
          </table:table-cell>
          <table:table-cell table:style-name="table.cell.border-bottom.border-right.padding-top.top.pleft.pright">
            <text:p text:style-name="text.cell.7.left">Art. 43c jo. 43f WVW 1994</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Het afgeven van een fiscaal akkoord door de Belastingdienst aan de RDW. Voor de voertuigen die niet via de versnelde inschrijving in het RDW kentekenregister zijn ingeschreven geeft de Belastingdienst, na de opdracht van de BPM of bij een artikel 8 vergunning een fiscaal akkoord.</text:p>
            <text:p text:style-name="text.cell.7.left">O.b.v. dit fiscaal akkoord kan de RDW een kenteken in het kentekenregister registreren en afgeven.</text:p>
          </table:table-cell>
          <table:table-cell table:style-name="table.cell.border-bottom.border-right.padding-top.top.pleft.pright">
            <text:p text:style-name="text.cell.7.left">Betreft het aanleveren van uitsluitend de fiscaal relevante BPM-gegevens.</text:p>
          </table:table-cell>
          <table:table-cell table:style-name="table.cell.border-bottom.border-right.padding-top.top.pleft.pright">
            <text:p text:style-name="text.cell.7.left">Van Belastingdienst aan RDW</text:p>
          </table:table-cell>
          <table:table-cell table:style-name="table.cell.border-bottom.border-right.padding-top.top.pleft.pright">
            <text:p text:style-name="text.cell.7.left">Art. 8 Wet BPM 1992</text:p>
            <text:p text:style-name="text.cell.7.left">Art. 49 lid 1 sub b WVW 1994</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Registreren, wijzigen en het beëindigen van Persoonsstatussen.</text:p>
          </table:table-cell>
          <table:table-cell table:style-name="table.cell.border-bottom.border-right.padding-top.top.pleft.pright">
            <text:p text:style-name="text.cell.7.left">Registratie, wijziging en beºindiging van katvangers en fiscale wanbetalers.</text:p>
          </table:table-cell>
          <table:table-cell table:style-name="table.cell.border-bottom.border-right.padding-top.top.pleft.pright">
            <text:p text:style-name="text.cell.7.left">Registratie vindt door de Belastingdienst realtime en rechtstreeks plaats in het kentekenregister</text:p>
          </table:table-cell>
          <table:table-cell table:style-name="table.cell.border-bottom.border-right.padding-top.top.pleft.pright">
            <text:p text:style-name="text.cell.7.left">Art. 42 lid 4 sub b WVW 1994</text:p>
            <text:p text:style-name="text.cell.7.left">Art. 1 Wet MRB 1994</text:p>
            <text:p text:style-name="text.cell.7.left">Art. 77 Leidraad Invordering 2008</text:p>
            <text:p text:style-name="text.cell.7.left">Art. 20 Kentekenreglement</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Reguliere abonnementen voor het aanleveren van de fiscaal relevante gegevens vanuit het kentekenregister voor het kunnen uitvoeren van wettelijk opgedragen fiscale taken van de Belastingdienst.</text:p>
          </table:table-cell>
          <table:table-cell table:style-name="table.cell.border-bottom.border-right.padding-top.top.pleft.pright">
            <text:p text:style-name="text.cell.7.left">De verwerking van kenteken- en voertuiggegevens is noodzakelijk voor de heffing, handhaving en het toezicht op fiscale taken.</text:p>
          </table:table-cell>
          <table:table-cell table:style-name="table.cell.border-bottom.border-right.padding-top.top.pleft.pright">
            <text:p text:style-name="text.cell.7.left">Van RDW aan Belastingdienst</text:p>
          </table:table-cell>
          <table:table-cell table:style-name="table.cell.border-bottom.border-right.padding-top.top.pleft.pright">
            <text:p text:style-name="text.cell.7.left">Art. 43 lid 1 WVW 1994</text:p>
            <text:p text:style-name="text.cell.7.left">Art. 2 Uitvoeringsregeling Belastingdienst 2003</text:p>
          </table:table-cell>
        </table:table-row>
        <table:table-row table:style-name="zebra.body.odd">
          <table:table-cell table:style-name="table.cell.border-bottom.border-left.border-right.padding-top.top.pleft.pright">
            <text:p text:style-name="text.cell.7.left">7</text:p>
          </table:table-cell>
          <table:table-cell table:style-name="table.cell.border-bottom.border-right.padding-top.top.pleft.pright">
            <text:p text:style-name="text.cell.7.left">Abonnement m.b.t. de snelle motorboten uit het motorbotenregister.</text:p>
          </table:table-cell>
          <table:table-cell table:style-name="table.cell.border-bottom.border-right.padding-top.top.pleft.pright">
            <text:p text:style-name="text.cell.7.left">Betreft de levering van gegevens over vaartuigen, inclusief waterscooters en jetski’s).</text:p>
          </table:table-cell>
          <table:table-cell table:style-name="table.cell.border-bottom.border-right.padding-top.top.pleft.pright">
            <text:p text:style-name="text.cell.7.left">Van RDW aan Belastingdienst</text:p>
          </table:table-cell>
          <table:table-cell table:style-name="table.cell.border-bottom.border-right.padding-top.top.pleft.pright">
            <text:p text:style-name="text.cell.7.left">Art. 55 Algemene wet inzake rijksbelastingen (Awr)</text:p>
          </table:table-cell>
        </table:table-row>
        <table:table-row>
          <table:table-cell table:style-name="table.cell.border-bottom.border-left.border-right.padding-top.top.pleft.pright">
            <text:p text:style-name="text.cell.7.left">8</text:p>
          </table:table-cell>
          <table:table-cell table:style-name="table.cell.border-bottom.border-right.padding-top.top.pleft.pright">
            <text:p text:style-name="text.cell.7.left">Raadpleegmogelijkheden om realtime de gegevens van het kentekenregister in te kunnen zien.</text:p>
          </table:table-cell>
          <table:table-cell table:style-name="table.cell.border-bottom.border-right.padding-top.top.pleft.pright">
            <text:p text:style-name="text.cell.7.left">De raadpleging van het kentekenregister door de Belastingdienst vindt plaats binnen de kaders van de kentekenregisters als basisregistratie. De geraadpleegde gegevens dienen beperkt te zijn tot de gegevens die noodzakelijk zijn voor de uitoefening van de publieke taak van de Belastingdienst.</text:p>
          </table:table-cell>
          <table:table-cell table:style-name="table.cell.border-bottom.border-right.padding-top.top.pleft.pright">
            <text:p text:style-name="text.cell.7.left">Bevragen van het kentekenregister</text:p>
          </table:table-cell>
          <table:table-cell table:style-name="table.cell.border-bottom.border-right.padding-top.top.pleft.pright">
            <text:p text:style-name="text.cell.7.left">Art. 43 van het WVW 1994</text:p>
            <text:p text:style-name="text.cell.7.left">Art. 43 lid 1 Awr</text:p>
          </table:table-cell>
        </table:table-row>
        <table:table-row table:style-name="zebra.body.odd">
          <table:table-cell table:style-name="table.cell.border-bottom.border-left.border-right.padding-top.top.pleft.pright">
            <text:p text:style-name="text.cell.7.left">9</text:p>
          </table:table-cell>
          <table:table-cell table:style-name="table.cell.border-bottom.border-right.padding-top.top.pleft.pright">
            <text:p text:style-name="text.cell.7.left">Registreren, wijzigen en het beëindigen van beslagleggingen t.b.v. ‘Herziening Beslag en Executierecht’.</text:p>
          </table:table-cell>
          <table:table-cell table:style-name="table.cell.border-bottom.border-right.padding-top.top.pleft.pright">
            <text:p text:style-name="text.cell.7.left">Voorziening voor het realtime kunnen registreren, wijzigen en het beëindigen van beslagleggingen. De Ontvanger is bevoegd tot invordering van rijksbelastingen. De registratie, wijziging en beëindiging van beslaglegging in het kentekenregister vindt plaats ter uitvoering van het beslag- en excecutierecht. Beslag op een kentekenplichtig voertuig dient te worden ingeschreven in het daartoe aangewezen register. De Belastingdienst handelt hierbij als executerende partij.</text:p>
          </table:table-cell>
          <table:table-cell table:style-name="table.cell.border-bottom.border-right.padding-top.top.pleft.pright">
            <text:p text:style-name="text.cell.7.left">Registratie vindt door de Belastingdienst realtime plaats in het kentekenregister</text:p>
          </table:table-cell>
          <table:table-cell table:style-name="table.cell.border-bottom.border-right.padding-top.top.pleft.pright">
            <text:p text:style-name="text.cell.7.left">Art. 1 van de Invorderingswet 1990</text:p>
            <text:p text:style-name="text.cell.7.left">Art. 440 en 442 Wetboek van Rechtsvordering (in het kader van beslaglegging)</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Adhoc opvragen van gegevens uit het kentekenregister.</text:p>
          </table:table-cell>
          <table:table-cell table:style-name="table.cell.border-bottom.border-right.padding-top.top.pleft.pright">
            <text:p text:style-name="text.cell.7.left">Voor het adhoc opvragen van fiscaal relevante gegevens vanuit het kentekenregister voor het kunnen uitvoeren van de fiscale taken van de Belastingdienst. Tevens voor het opvragen van de aanhangwagengegevens.</text:p>
          </table:table-cell>
          <table:table-cell table:style-name="table.cell.border-bottom.border-right.padding-top.top.pleft.pright">
            <text:p text:style-name="text.cell.7.left">Bevragen van het kentekenregister</text:p>
          </table:table-cell>
          <table:table-cell table:style-name="table.cell.border-bottom.border-right.padding-top.top.pleft.pright">
            <text:p text:style-name="text.cell.7.left">Art. 55 Aw</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070</text:span><text:tab/>20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070</text:span><text:tab/>20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Convenant voor de gegevensuitwisseling tussen Dienst Wegverkeer en de Belastingdienst</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OverigConvenant-Web/1.24/xml/MC-OEP-StcrtOverigConvenant-Web.xml</meta:user-defined>
    <meta:user-defined meta:name="OVERHEIDop.steltVast"/>
    <meta:user-defined meta:name="OVERHEIDop.StcrtID/DC.identifier">stcrt-2026-18070</meta:user-defined>
    <meta:user-defined meta:name="OVERHEIDop.Rubriek/DC.type">convenan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07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lasting</meta:user-defined>
    <meta:user-defined meta:name="DC.title">Convenant voor de gegevensuitwisseling tussen Dienst Wegverkeer en de Belastingdienst</meta:user-defined>
    <meta:user-defined meta:name="DCTERMS.W3CDTF/DCTERMS.available">2026-05-20</meta:user-defined>
  </office:meta>
</office:document-meta>
</file>