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Wintelresedijk Oirscho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711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Wintelresedijk Oirscho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61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560</meta:user-defined>
    <meta:user-defined meta:name="DCTERMS.abstract">Omgevingsmelding middenspanningskabels tbv verzwaring van het energienet in de gemeente Oirschot Enexis Netbeheer Wintelresedijk te Oirscho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Wintelresedijk Oirschot.</meta:user-defined>
    <meta:user-defined meta:name="DCTERMS.W3CDTF/DCTERMS.available">2026-05-11</meta:user-defined>
    <meta:user-defined meta:name="DCTERMS.W3CDTF/OVERHEIDop.jaargang">2026</meta:user-defined>
    <meta:user-defined meta:name="OVERHEIDop.publicationIssue">17617</meta:user-defined>
    <meta:user-defined meta:name="OVERHEIDop.StcrtID/DC.identifier">stcrt-2026-17617</meta:user-defined>
    <meta:user-defined meta:name="OVERHEIDop.versieInformatie"/>
  </office:meta>
</office:document-meta>
</file>