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Staddijk 17 Wijch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70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Staddijk 17 Wijch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59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59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59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512</meta:user-defined>
    <meta:user-defined meta:name="DCTERMS.abstract">Omgevingsmelding Liander kabels en leidingen leggen Staddijk 17 6603LM Wijchen 26-05-2026 tm 24-05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Staddijk 17 Wijch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17594</meta:user-defined>
    <meta:user-defined meta:name="OVERHEIDop.StcrtID/DC.identifier">stcrt-2026-17594</meta:user-defined>
    <meta:user-defined meta:name="OVERHEIDop.versieInformatie"/>
  </office:meta>
</office:document-meta>
</file>