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750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509</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Voornemen en Participatieplan Tarchon Interconnector, Ministerie van Economische Zaken en Klimaat</text:h>
      <text:p text:style-name="ifm_p_mt.7.4mm_ifm">Copenhagen Infrastructure Partners (hierna: CIP) is van plan om een onderzeese hoogspanningsverbinding aan te leggen tussen het Verenigd Koninkrijk en Duitsland in de Nederlandse Exclusieve Economische Zone (hierna: EEZ). In deze kennisgeving leest u wat het project inhoudt op hoofdlijnen, waarover u kunt meedenken en hoe u kunt reageren. In het Voornemen worden de plannen voor het project beschreven. Het Participatieplan beschrijft hoe de omgeving bij het energieproject wordt betrokken. Hiermee wordt de verkenningsfase gestart.</text:p>
      <text:p text:style-name="ifm_p_mt.3.7mm_ifm">Van vrijdag 22 mei tot en met donderdag 2 juli 2026 kunt u reageren op het Voornemen en het Participatieplan.</text:p>
      <text:p text:style-name="ifm_p_mt.3.7mm_page.break-before_ifm"><draw:frame draw:name="Afbeelding1" draw:style-name="frame.picture" draw:z-index="1" svg:height="106mm" svg:width="150mm" text:anchor-type="paragraph" style:rel-height="scale" style:rel-width="scale"><draw:image draw:filter-name="PNG - Portable Network Graphics" xlink:actuate="onLoad" xlink:href="Pictures/stcrt-2026-17509-001.png" xlink:show="embed" xlink:type="simple"/></draw:frame><draw:frame draw:name="Bron3" draw:style-name="frame.bron" text:anchor-type="as-char" svg:width="150mm" svg:y="0mm"><draw:text-box><text:p text:style-name="ifm_p_mt.2mm_ifm"><text:span text:style-name="ifm_span_font.italic_ifm">Figuur 1: overzicht van het voorkeurstracé en de drie alternatieven in de Nederlandse EEZ</text:span></text:p></draw:text-box></draw:frame></text:p>
      <text:h text:style-name="ifm_p_font.bold_mt.5.08mm_page.keep-with-next_ifm" text:outline-level="4">Wat houdt het project in?</text:h>
      <text:p text:style-name="ifm_p_mt.4.23mm_ifm">Het Tarchon project van initiatiefnemer CIP ontwikkelt een onderzeese hoogspanningsverbinding tussen het Verenigd Koninkrijk en Duitsland in de Nederlandse EEZ. De directe stroomverbinding tussen Duitsland en Groot-Brittannië verbindt de energiemarkten en vergroot daarmee de leveringszekerheid. Het project bestaat uit twee offshore gelijkstroomkabels (DC) en één glasvezelkabel, die in een bundel worden geïnstalleerd (hierna gezamenlijk aangeduid als ‘de kabel’). De kabel doorkruist de Nederlandse Noordzee voor ongeveer 270km, afhankelijk van de definitieve route. De projectprocedure ziet alleen toe op de kabel in het Nederlandse deel van de EEZ.</text:p>
      <text:h text:style-name="ifm_p_font.bold_mt.5.08mm_page.keep-with-next_ifm" text:outline-level="4">Waarom is dit project nodig?</text:h>
      <text:p text:style-name="ifm_p_mt.4.23mm_ifm">Dit project draagt bij aan de klimaatdoelstellingen van de Europese Unie (hierna: EU) voor 2050. Ook sluit het aan bij de visie van de Europese Commissie op een geïntegreerde, efficiënte en betrouwbare infrastructuur die kan bijdragen aan betaalbare, stabiele en groene energie voor de EU-lidstaten. Daarnaast is Tarchon door de Europese Commissie aangewezen als Project of Mutual Interest (hierna: PMI).</text:p>
      <text:h text:style-name="ifm_p_font.bold_mt.5.08mm_page.keep-with-next_ifm" text:outline-level="4">De procedure</text:h>
      <text:p text:style-name="ifm_p_mt.4.23mm_ifm">Voor Tarchon is de projectprocedure van toepassing. De projectprocedure ziet erop toe dat belanghebbenden (burgers, bedrijven, organisaties) worden betrokken. Op deze manier wordt alle infrastructuur ruimtelijk zorgvuldig ingepast. Dit wordt uiteindelijk vastgelegd in een projectbesluit. Het project zit nu in de verkenningsfase. In deze fase worden de mogelijkheden van de verschillende routes onderzocht. Er wordt geen voorkeursbeslissing genomen. In de planuitwerkingsfase wordt de definitieve route van het project vastgelegd in een projectbesluit.</text:p>
      <text:p text:style-name="ifm_p_mt.3.7mm_ifm">Dit project is grensoverschrijdend en van Europees belang. Daarom is het aangewezen als PMI-project. Meer informatie over projecten met een PMI/PCI-status kunt u vinden op: www.rvo.nl/pci.</text:p>
      <text:h text:style-name="ifm_p_font.bold_mt.5.08mm_page.keep-with-next_ifm" text:outline-level="4">Wat doet het ministerie?</text:h>
      <text:p text:style-name="ifm_p_mt.4.23mm_ifm">De Staatssecretaris van Klimaat en Groene Groei en de Minister van Volkshuisvesting en Ruimtelijke Ordening stellen het projectbesluit vast. Besluiten die voor het project nodig zijn, worden zoveel mogelijk voorbereid in één gecoördineerde procedure. De Staatssecretaris van Klimaat en Groene Groei coördineert deze procedure.</text:p>
      <text:h text:style-name="ifm_p_font.bold_mt.5.08mm_page.keep-with-next_ifm" text:outline-level="4">Participatie: uw mening en inbreng zijn belangrijk</text:h>
      <text:p text:style-name="ifm_p_mt.4.23mm_ifm">Dit project raakt de belangen van veel partijen zoals burgers, bedrijven, maatschappelijke organisaties en bestuursorganen. Het Ministerie van EZK en CIP vinden het daarom belangrijk dat deze partijen de mogelijkheid hebben om ideeën in te brengen en mee te denken over het project. In het Voornemen en het Participatieplan staat beschreven hoe de verschillende partijen worden betrokken. Het Participatieplan wordt geactualiseerd bij verschillende fasen in het project.</text:p>
      <text:h text:style-name="ifm_p_font.bold_mt.5.08mm_page.keep-with-next_ifm" text:outline-level="4">Informatiebijeenkomst</text:h>
      <text:p text:style-name="ifm_p_mt.4.23mm_ifm">Het Ministerie van EZK organiseert op donderdag 4 juni 2026 een informatiebijeenkomst waarbij u over het project wordt geïnformeerd en u in gesprek kunt gaan met de initiatiefnemer van het project en het bevoegd gezag. U kunt daar uw vragen stellen. Tijdens deze informatiebijeenkomst zal een plenaire presentatie worden gegeven over dit project.</text:p>
      <text:p text:style-name="ifm_p_mt.3.7mm_ifm">Dit is een gezamenlijke informatiebijeenkomst, waarin u ook kennis kan nemen van:</text:p>
      <text:p text:style-name="ifm_p_ifm">–  Het ontwerpprogramma van Programma VAWOZ (Verbindingen Aanlanding Wind op Zee): www.rvo.nl/vawoz</text:p>
      <text:p text:style-name="ifm_p_ifm">–  Het Voornemen en Participatieplan van LionLink: www.rvo.nl/lionlink</text:p>
      <text:p text:style-name="ifm_p_ifm">–  De concept Notitie Reikwijdte en Detailniveau (concept-NRD) van CO<text:span text:style-name="ifm_span_font.subscript_ifm">2</text:span> Highway: www.rvo.nl/co2-he</text:p>
      <text:p text:style-name="ifm_p_mt.3.7mm_ifm">Datum: donderdag 4 juni 2026</text:p>
      <text:p text:style-name="ifm_p_ifm">Tijd: 14.30 – 17.00 uur (met inloop vanaf 14.00 uur)</text:p>
      <text:p text:style-name="ifm_p_ifm">Locatie: Ministerie van Economische Zaken en Klimaat, Bezuidenhoutseweg 73, 2594 AC, Den Haag</text:p>
      <text:p text:style-name="ifm_p_mt.3.7mm_ifm">Om deel te kunnen nemen aan deze informatiebijeenkomst dient u zich aan te melden.</text:p>
      <text:p text:style-name="ifm_p_mt.3.7mm_ifm">Alle informatie over de bijeenkomst en het aanmeldformulier vindt u hier: www.rvo.nl/onderwerpen/bureau-energieprojecten/informatiebijeenkomst-infraprojecten-op-zee.</text:p>
      <text:h text:style-name="ifm_p_font.bold_mt.5.08mm_page.keep-with-next_ifm" text:outline-level="4">Wilt u reageren?</text:h>
      <text:p text:style-name="ifm_p_mt.4.23mm_ifm">U kunt van vrijdag 22 mei tot en met donderdag 2 juli 2026 reageren op het Voornemen en het Participatieplan. In deze periode kunt u deze documenten bekijken op www.rvo.nl/tarchon.</text:p>
      <text:p text:style-name="ifm_p_mt.3.7mm_ifm">U kunt op drie manieren reageren.</text:p>
      <text:p text:style-name="ifm_p_ifm">•  Bij voorkeur digitaal: via www.rvo.nl/tarchon.</text:p>
      <text:p text:style-name="ifm_p_ifm">•  Per post:</text:p>
      <text:p text:style-name="ifm_p_ifm">Bureau Energieprojecten</text:p>
      <text:p text:style-name="ifm_p_ifm">Inspraakpunt Tarchon</text:p>
      <text:p text:style-name="ifm_p_ifm">Postbus 111</text:p>
      <text:p text:style-name="ifm_p_ifm">9200 AC Drachten</text:p>
      <text:p text:style-name="ifm_p_ifm">Wilt u uw brief ondertekenen en uw adres vermelden? Dan sturen wij u per brief een ontvangstbevestiging.</text:p>
      <text:p text:style-name="ifm_p_ifm">•  Telefonisch: u kunt op werkdagen tussen 9.00 en 17.00 uur bellen met Bureau Energieprojecten op 088 042 47 47.</text:p>
      <text:h text:style-name="ifm_p_font.bold_mt.5.08mm_page.keep-with-next_ifm" text:outline-level="4">Wat gebeurt er met uw reactie?</text:h>
      <text:p text:style-name="ifm_p_mt.4.23mm_ifm">Uw reactie op het Voornemen en Participatieplan wordt gebruikt om het participatieproces verder uit te werken. Ingediende reacties toetsen we inhoudelijk en bundelen we in een reactienota. Het Participatieplan zal aan de hand van de nieuwe inzichten geüpdatet worden en tegelijk met de reactienota gepubliceerd worden.</text:p>
      <text:p text:style-name="ifm_p_mt.3.7mm_ifm">Ook zal uw reactie worden betrokken bij het opstellen van de concept Notitie Reikwijdte en Detailniveau (concept-NRD). De NRD is de eerste stap in de procedure van de milieueffectrapportage (MER) dat voor dit project zal worden opgesteld. Zoals de naam aangeeft, bepaalt de NRD de reikwijdte en het detailniveau van het MER. In de NRD staat onder meer welke route(s) in de volgende fase van het project worden onderzocht en hoe het onderzoek wordt gedaan.</text:p>
      <text:h text:style-name="ifm_p_font.bold_mt.5.08mm_page.keep-with-next_ifm" text:outline-level="4">Heeft u hulp nodig?</text:h>
      <text:p text:style-name="ifm_p_mt.4.23mm_ifm">De overheid vindt het belangrijk dat iedereen mee kan doen. Niet iedereen is even handig met computers. Daarom zijn er Informatiepunten Digitale Overheid. Deze informatiepunten vindt u in de bibliotheken. U kunt er makkelijk binnenlopen om uw vragen over websites van de overheid te stellen. Bijvoorbeeld voor het op de computer bekijken van documenten die bij dit project horen. Vraag ernaar bij de bibliotheek bij u in de buurt. Voor meer informatie kunt u terecht op de website: www.informatiepuntdigitaleoverheid.nl.</text:p>
      <text:h text:style-name="ifm_p_font.bold_mt.5.08mm_page.keep-with-next_ifm" text:outline-level="4">Wilt u meer weten?</text:h>
      <text:p text:style-name="ifm_p_mt.4.23mm_ifm">Meer informatie over Tarchon en alle bijbehorende documenten vindt u op www.rvo.nl/tarchon en www.tarchoninterconnector.nl. Heeft u vragen over de procedure? Bel dan met telefoonnummer 088 042 47 47.</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509</text:span><text:tab/>2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509</text:span><text:tab/>2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Voornemen en Participatieplan Tarchon Interconnector,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7509</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50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DC.title">Kennisgeving Voornemen en Participatieplan Tarchon Interconnector, Ministerie van Economische Zaken en Klimaat</meta:user-defined>
    <meta:user-defined meta:name="DCTERMS.W3CDTF/DCTERMS.available">2026-05-21</meta:user-defined>
  </office:meta>
</office:document-meta>
</file>