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Omgevingsvergunning voor een beperkingengebiedactiviteit met betrekking tot een weg in beheer bij het Rijk, voor het verrichten van werkzaamheden en het bouwen, aanleggen, plaatsen of in stand houden van weginfrastructuur (asfalt aanleggen) langs en op de rijksweg A15 tussen km 116,0 en 119,0 in de gemeente West-Betuwe RWSZ2026-00001204</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6-00001204 betreft</text:p>
            <text:p text:style-name="common-al">- Andere activiteiten dan het leggen van kabels en leidingen in het beperkingengebied van een Rijksweg 15</text:p>
            <text:p text:style-name="tussenkopcur">Terinzagelegging</text:p>
            <text:p text:style-name="common-al">Het besluit ligt vanaf 8 mei 2026 zes weken ter inzage bij Rijkswaterstaat Oost Nederland, Eusebiusbuitensingel 66 in Arnhem. Voor het inzien van het besluit dient u telefonisch een afspraak te maken, onder vermelding van zaaknummer RWSZ2026-00006587. Dit kan via het telefoonnummer 06 159 528 31. De vergunning met bijbehorende stukken is ook beschikbaar op het Rijkswaterstaat publicatieplatform via de website: https://open.rws.nl/ter inzage/vergunningen. </text:p>
            <text:p text:style-name="tussenkopcur">Inlichtingen</text:p>
            <text:p text:style-name="common-al">Voor inhoudelijke vragen over dit besluit, kunt u tijdens kantooruren contact opnemen met de afdeling vergunningverlening van Rijkswaterstaat Oost Nederland, via e-mailadres: on-vergunningen@rws.nl of via het telefoonnummer 06 159 528 31. </text:p>
            <text:p text:style-name="tussenkopcur">Bezwaar maken</text:p>
            <text:p text:style-name="common-al">Bent u het niet eens met dit besluit? Dan kunt u op grond van de Algemene wet bestuursrecht bezwaar maken. U moet hiervoor wel belanghebbende bij het besluit zijn. De volgende vragen en aandachtspunten kunnen u helpen bij het maken van bezwaar: • Wat zijn de redenen dat u het met het besluit niet eens bent? • Welk doel wilt u met uw bezwaar tegen het besluit bereiken? Wat verwacht u van Rijkswaterstaat? • Is het u voldoende duidelijk wat een bezwaarprocedure inhoudt en weet u of u met een bezwaar uw doel kunt bereiken? Kunt u uw doel op een andere, wellicht eenvoudigere wijze bereiken? </text:p>
            <text:p text:style-name="common-al"/>
            <text:p text:style-name="common-al">Hoe maakt u bezwaar? </text:p>
            <text:p text:style-name="common-al">Om bezwaar te maken moet u, binnen zes weken na de dag waarop dit besluit is bekendgemaakt, een bezwaarschrift indienen. U kunt uw bezwaarschrift sturen aan: Rijkswaterstaat Oost-Nederland t.a.v. de afdeling Werkenpakket postbus 2232 3500 GE Utrecht. </text:p>
            <text:p text:style-name="common-al">In het bezwaarschrift moet in ieder geval het volgende staan: • uw naam en adres, en liefst ook uw telefoonnummer; • een duidelijke omschrijving van het besluit waartegen u bezwaar maakt (bijvoorbeeld door de datum en het kenmerk van het besluit te vermelden of door een kopie mee te sturen); • de reden waarom u bezwaar maakt; • de datum en uw handtekening. </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450</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7450</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7450</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47118</meta:user-defined>
    <meta:user-defined meta:name="DCTERMS.abstract">Omgevingsvergunning extra aansluiting tussen Betuweroute en de spoorlijn Utrecht -'s-Hertogenbosch  thv Meteren Van Hattum en Blankevoort 25-05-2026</meta:user-defined>
    <dc:language>nl</dc:language>
    <meta:user-defined meta:name="OVERHEIDop.locatietype/OVERHEIDop.gebiedsmarkering">Punt</meta:user-defined>
    <meta:user-defined meta:name="OVERHEIDop.locatietype/OVERHEIDop.gebiedsmarkering">Vlak</meta:user-defined>
    <meta:user-defined meta:name="DC.title">Kennisgeving Omgevingsvergunning voor een beperkingengebiedactiviteit met betrekking tot een weg in beheer bij het Rijk, voor het verrichten van werkzaamheden en het bouwen, aanleggen, plaatsen of in stand houden van weginfrastructuur (asfalt aanleggen) langs en op de rijksweg A15 tussen km 116,0 en 119,0 in de gemeente West-Betuwe RWSZ2026-00001204</meta:user-defined>
    <meta:user-defined meta:name="DCTERMS.W3CDTF/DCTERMS.available">2026-05-08</meta:user-defined>
    <meta:user-defined meta:name="DCTERMS.W3CDTF/OVERHEIDop.jaargang">2026</meta:user-defined>
    <meta:user-defined meta:name="OVERHEIDop.publicationIssue">17450</meta:user-defined>
    <meta:user-defined meta:name="OVERHEIDop.StcrtID/DC.identifier">stcrt-2026-17450</meta:user-defined>
    <meta:user-defined meta:name="OVERHEIDop.versieInformatie"/>
  </office:meta>
</office:document-meta>
</file>