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Beperkingengebiedactiviteit met betrekking tot een waterstaatswerk Rijk niet zijnde Noordzee te strand van de gemeente Schagen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721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eperkingengebiedactiviteit met betrekking tot een waterstaatswerk Rijk niet zijnde Noordzee</text:p>
              </text:list-item>
            </text:list>
            <text:p text:style-name="last-al">te strand van de gemeente Sch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24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2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2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760</meta:user-defined>
    <meta:user-defined meta:name="DCTERMS.abstract">Omgevingsmelding Kunstroute Zijpe aan Zee Stichting Kunstroute Zijpe strand van de gemeente Schagen 29-05-2026 tm 14-06-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melding voor Beperkingengebiedactiviteit met betrekking tot een waterstaatswerk Rijk niet zijnde Noordzee te strand van de gemeente Schagen.</meta:user-defined>
    <meta:user-defined meta:name="DCTERMS.W3CDTF/DCTERMS.available">2026-05-06</meta:user-defined>
    <meta:user-defined meta:name="DCTERMS.W3CDTF/OVERHEIDop.jaargang">2026</meta:user-defined>
    <meta:user-defined meta:name="OVERHEIDop.publicationIssue">17240</meta:user-defined>
    <meta:user-defined meta:name="OVERHEIDop.StcrtID/DC.identifier">stcrt-2026-17240</meta:user-defined>
    <meta:user-defined meta:name="OVERHEIDop.versieInformatie"/>
  </office:meta>
</office:document-meta>
</file>