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N59 ter hoogte van Nieuwerker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7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N59 ter hoogte van Nieuw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131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31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31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67</meta:user-defined>
    <meta:user-defined meta:name="DCTERMS.abstract">Omgevingsmelding Fiber Operator koppeling en laswerkzaamheden in bestaande handhole N59 thv Nieuwerkerk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N59 ter hoogte van Nieuwerkerk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131</meta:user-defined>
    <meta:user-defined meta:name="OVERHEIDop.StcrtID/DC.identifier">stcrt-2026-17131</meta:user-defined>
    <meta:user-defined meta:name="OVERHEIDop.versieInformatie"/>
  </office:meta>
</office:document-meta>
</file>