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nabij de Werkhaven in de Waddenzee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93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nabij de Werkhaven in de Waddenz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048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4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04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326</meta:user-defined>
    <meta:user-defined meta:name="DCTERMS.abstract">Omgevingsmelding Gemeente Texel verspreiden baggerspecie uit haven Oudeschild in Waddenzee 15-03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Toepassen van grond of baggerspecie in een oppervlaktewaterlichaam nabij de Werkhaven in de Waddenzee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048</meta:user-defined>
    <meta:user-defined meta:name="OVERHEIDop.StcrtID/DC.identifier">stcrt-2026-17048</meta:user-defined>
    <meta:user-defined meta:name="OVERHEIDop.versieInformatie"/>
  </office:meta>
</office:document-meta>
</file>