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realiseren van tijdelijke hulpconstructies t.b.v. de renovatiewerkzaamheden aan het sluiscomplex te Halfweg</text:p>
            <text:p text:style-name="common-al">Zaaknummer: Z2026-000666</text:p>
            <text:p text:style-name="common-al">DSO nummer: 2026042401256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044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44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44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666</meta:user-defined>
    <meta:user-defined meta:name="DCTERMS.abstract">het realiseren van tijdelijke hulpconstructies t.b.v. de renovatiewerkzaamheden aan het sluiscomplex te Halfwe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17044</meta:user-defined>
    <meta:user-defined meta:name="OVERHEIDop.StcrtID/DC.identifier">stcrt-2026-17044</meta:user-defined>
    <meta:user-defined meta:name="OVERHEIDop.versieInformatie"/>
  </office:meta>
</office:document-meta>
</file>