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in de Waddenzee thv NIOZ Haven nabij Het Horntje te Texel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Besluit bodemkwaliteit. De aanvraag met zaaknummer RWSZ2026-0000694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in de Waddenzee thv NIOZ Haven nabij Het Hortnje te Tex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03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3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3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336</meta:user-defined>
    <meta:user-defined meta:name="DCTERMS.abstract">Omgevingsmelding NIOZ Haven verspreiden baggerspecie uit Nioz Have Texel in Waddezee 01-04-2026</meta:user-defined>
    <dc:language>nl</dc:language>
    <meta:user-defined meta:name="OVERHEIDop.locatietype/OVERHEIDop.gebiedsmarkering">Punt</meta:user-defined>
    <meta:user-defined meta:name="DC.title">Kennisgeving melding voor het -Toepassen van grond of baggerspecie in een oppervlaktewaterlichaam in de Waddenzee thv NIOZ Haven nabij Het Horntje te Texel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037</meta:user-defined>
    <meta:user-defined meta:name="OVERHEIDop.StcrtID/DC.identifier">stcrt-2026-17037</meta:user-defined>
    <meta:user-defined meta:name="OVERHEIDop.versieInformatie"/>
  </office:meta>
</office:document-meta>
</file>