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de Noordzee ten zuiden van toegang strand Heemskerk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77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de Noordzee</text:p>
              </text:list-item>
            </text:list>
            <text:p text:style-name="last-al">ten zuiden van toegang strand Heems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97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7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7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023</meta:user-defined>
    <meta:user-defined meta:name="DCTERMS.abstract">Omgevingsmelding Van Oord Nederland uitvoeren van zandsuppleties Noordzee nabij het zuiden van toegang strand Heemsker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Bouwwerken, werken en objecten in de Noordzee ten zuiden van toegang strand Heemskerk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971</meta:user-defined>
    <meta:user-defined meta:name="OVERHEIDop.StcrtID/DC.identifier">stcrt-2026-16971</meta:user-defined>
    <meta:user-defined meta:name="OVERHEIDop.versieInformatie"/>
  </office:meta>
</office:document-meta>
</file>