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langs de Rijksweg A7 Poort van Groningen Bad Nieuweschan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0675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langs de Rijksweg A7 Poort van Groningen Bad Nieuweschan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5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5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5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12</meta:user-defined>
    <meta:user-defined meta:name="DCTERMS.abstract">Tijdelijke Uitgiftepunt OBU's Poort van Groningen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langs de Rijksweg A7 Poort van Groningen Bad Nieuweschans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51</meta:user-defined>
    <meta:user-defined meta:name="OVERHEIDop.StcrtID/DC.identifier">stcrt-2026-16951</meta:user-defined>
    <meta:user-defined meta:name="OVERHEIDop.versieInformatie"/>
  </office:meta>
</office:document-meta>
</file>