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Andere activiteiten dan het leggen van kabels en leidingen in het beperkingengebied van een Rijksweg te Rijksweg A28 Smalhorst Beil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675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last-al">te Rijksweg A28 Smalhorst Beil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6938</text:span><text:line-break/><text:date style:data-style-name="dag" text:fixed="true" text:date-value="2026-05-04"/><text:line-break/><text:date style:data-style-name="jaar" text:fixed="true" text:date-value="2026-05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3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6938</text:span><text:date style:data-style-name="nicedate" text:fixed="true" text:date-value="2026-05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010</meta:user-defined>
    <meta:user-defined meta:name="DCTERMS.abstract">Omgevingsmelding Embridge Nederland tijdelijk plaatsen uitgiftepunt OBU tbv de vrachtwagentolheffing A28 Smalbroek Beilen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Andere activiteiten dan het leggen van kabels en leidingen in het beperkingengebied van een Rijksweg te Rijksweg A28 Smalhorst Beilen</meta:user-defined>
    <meta:user-defined meta:name="DCTERMS.W3CDTF/DCTERMS.available">2026-05-04</meta:user-defined>
    <meta:user-defined meta:name="DCTERMS.W3CDTF/OVERHEIDop.jaargang">2026</meta:user-defined>
    <meta:user-defined meta:name="OVERHEIDop.publicationIssue">16938</meta:user-defined>
    <meta:user-defined meta:name="OVERHEIDop.StcrtID/DC.identifier">stcrt-2026-16938</meta:user-defined>
    <meta:user-defined meta:name="OVERHEIDop.versieInformatie"/>
  </office:meta>
</office:document-meta>
</file>