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uiterwaarden bij Well (L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70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uiterwaarden bij Well (L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92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2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2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56</meta:user-defined>
    <meta:user-defined meta:name="DCTERMS.abstract">Omgevingsmelding Gasunie Transport Services verleggen gasleiding en ontgronden bodem uiterwaarden bij Well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uiterwaarden bij Well (L)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920</meta:user-defined>
    <meta:user-defined meta:name="OVERHEIDop.StcrtID/DC.identifier">stcrt-2026-16920</meta:user-defined>
    <meta:user-defined meta:name="OVERHEIDop.versieInformatie"/>
  </office:meta>
</office:document-meta>
</file>