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in de Noordzee te vluchthaven Neeltje Jans thv Hoogh Plaetwe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4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in de Noordzee</text:p>
              </text:list-item>
            </text:list>
            <text:p text:style-name="last-al">te vluchthaven Neeltje Jans thv Hoogh Plaetwe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1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02</meta:user-defined>
    <meta:user-defined meta:name="DCTERMS.abstract">Omgevingsmelding Van der Straaten Aannemingsmaatschappij slopen en vervangen loswallen Vluchthaven Neeltje Jan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in de Noordzee te vluchthaven Neeltje Jans thv Hoogh Plaetweg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18</meta:user-defined>
    <meta:user-defined meta:name="OVERHEIDop.StcrtID/DC.identifier">stcrt-2026-16918</meta:user-defined>
    <meta:user-defined meta:name="OVERHEIDop.versieInformatie"/>
  </office:meta>
</office:document-meta>
</file>