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 RW A6 de Lepelaar 1 8218PX Lelysta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0675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RW A6 de Lepelaar 1 8218PX Lelyst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1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03</meta:user-defined>
    <meta:user-defined meta:name="DCTERMS.abstract">Tijdelijke Uitgiftepunt OBU's Lepelaar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 RW A6 de Lepelaar 1 8218PX Lelystad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15</meta:user-defined>
    <meta:user-defined meta:name="OVERHEIDop.StcrtID/DC.identifier">stcrt-2026-16915</meta:user-defined>
    <meta:user-defined meta:name="OVERHEIDop.versieInformatie"/>
  </office:meta>
</office:document-meta>
</file>