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langs de A4 Bospoort Leiderdorp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674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langs de A4 Bospoort Leiderdor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0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93</meta:user-defined>
    <meta:user-defined meta:name="DCTERMS.abstract">Tijdelijke Uitgiftepunt OBU's Bospoort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langs de A4 Bospoort Leiderdorp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05</meta:user-defined>
    <meta:user-defined meta:name="OVERHEIDop.StcrtID/DC.identifier">stcrt-2026-16905</meta:user-defined>
    <meta:user-defined meta:name="OVERHEIDop.versieInformatie"/>
  </office:meta>
</office:document-meta>
</file>