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verzorgingsplaats Eigenblok te Gellicum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06743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verzorgingsplaats Eigenblok te Gellicu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88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88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4996</meta:user-defined>
    <meta:user-defined meta:name="DCTERMS.abstract">Omgevingsmelding tijdelijke Uitgiftepunt OBU's  tbv vrachtwagentolheffing Embridge Nederland verzorgingsplaats Eigenblok Gellicum A15</meta:user-defined>
    <dc:language>nl</dc:language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verzorgingsplaats Eigenblok te Gellicum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883</meta:user-defined>
    <meta:user-defined meta:name="OVERHEIDop.StcrtID/DC.identifier">stcrt-2026-16883</meta:user-defined>
    <meta:user-defined meta:name="OVERHEIDop.versieInformatie"/>
  </office:meta>
</office:document-meta>
</file>