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langs de Rijksweg A12 Bodegrav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. De aanvraag met zaaknummer RWSZ2026-0000673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langs de Rijksweg A12 Bodegrav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88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88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88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990</meta:user-defined>
    <meta:user-defined meta:name="DCTERMS.abstract">Tijdelijke Uitgiftepunt OBU's Bodegraven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langs de Rijksweg A12 Bodegraven</meta:user-defined>
    <meta:user-defined meta:name="DCTERMS.W3CDTF/DCTERMS.available">2026-05-04</meta:user-defined>
    <meta:user-defined meta:name="DCTERMS.W3CDTF/OVERHEIDop.jaargang">2026</meta:user-defined>
    <meta:user-defined meta:name="OVERHEIDop.publicationIssue">16882</meta:user-defined>
    <meta:user-defined meta:name="OVERHEIDop.StcrtID/DC.identifier">stcrt-2026-16882</meta:user-defined>
    <meta:user-defined meta:name="OVERHEIDop.versieInformatie"/>
  </office:meta>
</office:document-meta>
</file>