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Bornhei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73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Bornhei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88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8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8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92</meta:user-defined>
    <meta:user-defined meta:name="DCTERMS.abstract">Omgevingsmelding tijdelijke Uitgiftepunt OBU's tbv vrachtwagentolheffing Embridge Nederland Bornheim langs A28</meta:user-defined>
    <dc:language>nl</dc:language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Bornheim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880</meta:user-defined>
    <meta:user-defined meta:name="OVERHEIDop.StcrtID/DC.identifier">stcrt-2026-16880</meta:user-defined>
    <meta:user-defined meta:name="OVERHEIDop.versieInformatie"/>
  </office:meta>
</office:document-meta>
</file>