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peilbuizen en uitvoeren van een sondering (ivm bouw Tunnel A10 nabij de Amstelveenseweg en de Europaboulevard te Amsterdam)</text:p>
            <text:p text:style-name="common-al">Besluit: verleend</text:p>
            <text:p text:style-name="common-al">Verzonden naar aanvrager op: 30 april 2026</text:p>
            <text:p text:style-name="common-al">Zaaknummer: Z2026-000442</text:p>
            <text:p text:style-name="common-al">DSO nummer: 2026031800633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87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7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7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442</meta:user-defined>
    <meta:user-defined meta:name="DCTERMS.abstract">het plaatsen van peilbuizen en uitvoeren van een sondering (ivm bouw Tunnel A10 nabij de Amstelveenseweg en de Europaboulevard te Amsterdam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beperkingengebiedactiviteit hoofdspoorwegen (reguliere procedure)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875</meta:user-defined>
    <meta:user-defined meta:name="OVERHEIDop.StcrtID/DC.identifier">stcrt-2026-16875</meta:user-defined>
    <meta:user-defined meta:name="OVERHEIDop.versieInformatie"/>
  </office:meta>
</office:document-meta>
</file>