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Andere activiteiten dan het leggen van kabels en leidingen in het beperkingengebied van een Rijksweg te Zoomweg-Zuid Zandvliet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. De aanvraag met zaaknummer RWSZ2026-00006731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last-al">te Zoomweg-Zuid Zandvlie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871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87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87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4983</meta:user-defined>
    <meta:user-defined meta:name="DCTERMS.abstract">Tijdelijke Uitgiftepunt OBU's Zandvliet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Andere activiteiten dan het leggen van kabels en leidingen in het beperkingengebied van een Rijksweg te Zoomweg-Zuid Zandvliet</meta:user-defined>
    <meta:user-defined meta:name="DCTERMS.W3CDTF/DCTERMS.available">2026-05-04</meta:user-defined>
    <meta:user-defined meta:name="DCTERMS.W3CDTF/OVERHEIDop.jaargang">2026</meta:user-defined>
    <meta:user-defined meta:name="OVERHEIDop.publicationIssue">16871</meta:user-defined>
    <meta:user-defined meta:name="OVERHEIDop.StcrtID/DC.identifier">stcrt-2026-16871</meta:user-defined>
    <meta:user-defined meta:name="OVERHEIDop.versieInformatie"/>
  </office:meta>
</office:document-meta>
</file>