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670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span_font.underline_mt.4.23mm_ifm" style:family="text" style:name="ifm_span_font.underline_mt.4.23mm_ifm">
      <style:text-properties style:text-underline-style="solid" style:text-underline-type="single" style:text-underline-width="thin"/>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709</text:p>
          </table:table-cell>
        </table:table-row>
        <table:table-row table:style-name="staatscourant.koprow1">
          <table:covered-table-cell/>
          <table:covered-table-cell/>
          <table:table-cell office:value-type="string" table:style-name="staatscourant.publicatiedatumcel">
            <text:p>30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Waterstofnetwerk Oost-Nederland Ministerie van Economische Zaken en Klimaat</text:h>
      <text:h text:style-name="ifm_p_font.bold_mt.7.4mm_page.keep-with-next_ifm" text:outline-level="4">Vaststelling van de benodigde onderzoeken voor het milieueffectrapport (MER): de definitieve Notitie Reikwijdte en Detailniveau (NRD)</text:h>
      <text:h text:style-name="ifm_p_font.bold-italic_mt.5.08mm_page.keep-with-next_ifm" text:outline-level="5">Waterstofnetwerk Oost-Nederland</text:h>
      <text:p text:style-name="ifm_p_mt.4.23mm_ifm">Met een kennisgeving op vrijdag 7 maart 2025 heeft de toenmalige Minister van Klimaat en Groene Groei u geïnformeerd over het voornemen tot het project Waterstofnetwerk Oost-Nederland, met daarin de plannen voor het project op hoofdlijnen. Het Ministerie van Economische Zaken en Klimaat (EZK) en Hynetwork Services B.V. (Hynetwork) willen een bestaande aardgasleiding ombouwen naar een leiding voor het transport van waterstofgas. Dit houdt in dat bestaande leidingen door kleine aanpassingen bruikbaar worden gemaakt voor het transport van waterstofgas. Het Waterstofnetwerk Oost-Nederland maakt onderdeel uit van het landelijk waterstofnetwerk van Hynetwork, dat Waterstofnetwerk Nederland wordt genoemd. Meer informatie leest u op: https://www.gasunie.nl/projecten/waterstofnetwerk-nederland. Voor Waterstofnetwerk Oost-Nederland worden de mogelijke gevolgen van het project op het milieu onderzocht, zodat dit kan worden meegenomen in de besluitvorming. De resultaten van de milieuonderzoeken komen samen in het milieueffectrapport (MER).</text:p>
      <text:p text:style-name="ifm_p_mt.3.7mm_ifm">Op vrijdag 26 september 2025 is een concept-NRD ter inzage gelegd. In deze notitie staan de kaders voor het op te stellen milieueffectrapport. U heeft hierop kunnen reageren. De ontvangen reacties zijn zorgvuldig bekeken en meegewogen. Dit heeft niet geleid tot grote inhoudelijke wijzigingen, maar het NRD is wel aangepast met een aantal gerichte tekstuele aanscherpingen en kleinere verbetering. Op donderdag 30 april 2026 is de NRD vastgesteld door Staatssecretaris van KGG. Het is niet meer mogelijk om een reactie te geven op het definitieve NRD.</text:p>
      <text:p text:style-name="ifm_p_mt.3.7mm_page.break-before_ifm"><draw:frame draw:name="Afbeelding1" draw:style-name="frame.picture" draw:z-index="1" svg:height="113mm" svg:width="150mm" text:anchor-type="paragraph" style:rel-height="scale" style:rel-width="scale"><draw:image draw:filter-name="PNG - Portable Network Graphics" xlink:actuate="onLoad" xlink:href="Pictures/stcrt-2026-16709-001.png" xlink:show="embed" xlink:type="simple"/></draw:frame></text:p>
      <text:h text:style-name="ifm_p_font.bold-italic_mt.5.08mm_page.keep-with-next_ifm" text:outline-level="5">Besluitvorming</text:h>
      <text:p text:style-name="ifm_p_mt.4.23mm_ifm">Op de besluitvorming voor dit project is de projectprocedure van toepassing. Dit betekent dat het tracé van de leiding zal worden vastgesteld in een projectbesluit door de Staatssecretaris van Klimaat en Groene Groei (KGG) en de Minister van Volkshuisvesting en Ruimtelijke Ordening (hierna: VRO). Het projectbesluit wordt voorbereid in één gecoördineerde procedure samen met een aantal andere besluiten (vergunningen en ontheffingen) die voor het project nodig zijn. De Staatssecretaris van KGG coördineert de procedure.</text:p>
      <text:h text:style-name="ifm_p_font.bold-italic_mt.5.08mm_page.keep-with-next_ifm" text:outline-level="5">Notitie reikwijdte en detailniveau als onderdeel van de mer-procedure</text:h>
      <text:p text:style-name="ifm_p_mt.4.23mm_ifm">Bij een milieueffectrapportage procedure (mer) worden mogelijke milieueffecten, bijvoorbeeld op leefomgevingskwaliteit van de mens, gezondheid, landschap, natuur, bodem en water in kaart gebracht zodat deze effecten een volwaardige rol kunnen spelen bij de besluitvorming. De resultaten hiervan worden gepresenteerd in het milieueffectrapport (MER).</text:p>
      <text:h text:style-name="ifm_p_font.bold-italic_mt.5.08mm_page.keep-with-next_ifm" text:outline-level="5">Welke informatie is er nodig voor de milieueffectrapportage?</text:h>
      <text:p text:style-name="ifm_p_mt.4.23mm_ifm">De Staatssecretaris van KGG en de Minister van VRO hebben in de NRD aangegeven welk milieuonderzoek zal moeten worden uitgevoerd en hoe dit in het MER moet worden opgenomen. Het concept van deze NRD heeft ter inzage gelegen vrijdag 26 september tot en met donderdag 6 november 2025. Iedereen heeft in die periode een reactie kunnen indienen op de concept-NRD. Er zijn binnen de inspraaktermijn in totaal 11 reacties van particulieren, bedrijven en betrokken overheden ontvangen. De Commissie voor de milieueffectrapportage (Commissie mer) heeft op donderdag 15 januari 2026 een advies uitgebracht op de concept-NRD. Uit de reacties en het advies van de Commissie mer komt een aantal zaken naar voren die belangrijk zijn om in het MER op te nemen. Hoe er met deze aangedragen oplossingen is omgegaan, is te lezen in het <text:span text:style-name="ifm_span_font.underline_mt.4.23mm_ifm">vaststellingsbesluit NRD</text:span>.</text:p>
      <text:h text:style-name="ifm_p_font.bold-italic_mt.5.08mm_page.keep-with-next_ifm" text:outline-level="5">Vaststelling van de Notitie Reikwijdte en Detailniveau</text:h>
      <text:p text:style-name="ifm_p_mt.4.23mm_ifm">Mede op basis van de ingediende reacties en het advies van de Commissie voor de milieueffectrapportage hebben de Staatssecretaris van Klimaat en Groene Groei (KGG) en de Minister van Volkshuisvesting en Ruimtelijke Ordening (VRO) op woensdag 22 april 2026 de definitieve NRD vastgesteld. In de vastgestelde NRD staat beschreven welk milieuonderzoek zal worden uitgevoerd voor het MER voor dit project.</text:p>
      <text:h text:style-name="ifm_p_font.bold-italic_mt.5.08mm_page.keep-with-next_ifm" text:outline-level="5">Waar kunt u de NRD inzien?</text:h>
      <text:p text:style-name="ifm_p_mt.4.23mm_ifm">U kunt de definitieve NRD inzien op projectpagina www.rvo.nl/waterstofnetwerk-on. Heeft u na het bezoeken van de website nog vragen? Dan kunt u bellen met Bureau Energieprojecten op 088 042 47 47.</text:p>
      <text:h text:style-name="ifm_p_font.bold-italic_mt.5.08mm_page.keep-with-next_ifm" text:outline-level="5">Wat gebeurt er hierna?</text:h>
      <text:p text:style-name="ifm_p_mt.4.23mm_ifm">Na de publicatie van het NRD, gaan wij verder met de onderzoeken voor in het MER. Daarin komen ook de effecten op de omgeving uitgebreid aan de orde. Het MER zal samen met het ontwerpprojectbesluit en andere ontwerpbesluiten ter inzage worden gelegd. Wederom kan iedereen hierop reageren. Uiteindelijk zal hierna het projectbesluit vastgesteld worden.</text:p>
      <text:h text:style-name="ifm_p_font.bold-italic_mt.5.08mm_page.keep-with-next_ifm" text:outline-level="5">Heeft u hulp nodig?</text:h>
      <text:p text:style-name="ifm_p_mt.4.23mm_ifm">De overheid vindt het belangrijk dat iedereen mee kan doen. Niet iedereen is even handig met computers. Daarom zijn er Informatiepunten Digitale Overheid. Deze informatiepunten vindt u in de bibliotheken. U kunt er makkelijk binnenlopen om uw vragen over websites van de overheid te stellen. Bijvoorbeeld voor het op de computer bekijken van documenten die bij dit project horen. Vraag ernaar bij de bibliotheek bij u in de buurt. Voor meer informatie kunt u terecht op de website: www.informatiepuntdigitaleoverheid.nl.</text:p>
      <text:h text:style-name="ifm_p_font.bold-italic_mt.5.08mm_page.keep-with-next_ifm" text:outline-level="5">Wilt u meer weten?</text:h>
      <text:p text:style-name="ifm_p_mt.4.23mm_ifm">Meer informatie Waterstofnetwerk Oost-Nederland en alle bijbehorende stukken vindt u op www.rvo.nl/waterstofnetwerk-on en www.hynetwork.nl/voor-de-omgeving/projecten/oost-nederland. Heeft u naar aanleiding daarvan nog vragen? Dan kunt u Bureau Energieprojecten bellen op 088 042 47 47.</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6709</text:span><text:tab/>30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6709</text:span><text:tab/>30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Waterstofnetwerk Oost-Nederland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6709</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670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DC.title">Kennisgeving Waterstofnetwerk Oost-Nederland Ministerie van Economische Zaken en Klimaat</meta:user-defined>
    <meta:user-defined meta:name="DCTERMS.W3CDTF/DCTERMS.available">2026-04-30</meta:user-defined>
  </office:meta>
</office:document-meta>
</file>