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bij Hoezaar te Rijksweg-Noord Roosendaa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2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bij Hoezaar te Rijksweg-Noord Roosenda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70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0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0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75</meta:user-defined>
    <meta:user-defined meta:name="DCTERMS.abstract">Omgevingsmelding Embridge Nederland tijdelijke Uitgiftepunt OBU's bij Hoezaar te Rijksweg-Noord Roosendaal 17-06-2026 tm 30-06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bij Hoezaar te Rijksweg-Noord Roosendaal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706</meta:user-defined>
    <meta:user-defined meta:name="OVERHEIDop.StcrtID/DC.identifier">stcrt-2026-16706</meta:user-defined>
    <meta:user-defined meta:name="OVERHEIDop.versieInformatie"/>
  </office:meta>
</office:document-meta>
</file>