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666</text:p>
          </table:table-cell>
        </table:table-row>
        <table:table-row table:style-name="staatscourant.koprow1">
          <table:covered-table-cell/>
          <table:covered-table-cell/>
          <table:table-cell office:value-type="string" table:style-name="staatscourant.publicatiedatumcel">
            <text:p>4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voorgenomen openbaarmaking bedrijfsadresgegevens, stalgegevens, dieraantallen en diersoorten, Rijksdienst voor Ondernemend Nederland</text:h>
      <text:p text:style-name="ifm_p_mt.7.4mm_ifm">Rijksdienst voor Ondernemend Nederland (RVO) heeft 3 verzoeken ontvangen om bedrijfsadresgegevens, stalgegevens, dieraantallen en diersoorten openbaar te maken. RVO behandelt deze verzoeken volgens de Wet open overheid (Woo) onder de kenmerken Woo/2025/262, Woo/2025/263 en Woo/2025/273.</text:p>
      <text:h text:style-name="ifm_p_font.bold_mt.5.08mm_page.keep-with-next_ifm" text:outline-level="4">Om welke gegevens gaat het?</text:h>
      <text:p text:style-name="ifm_p_mt.4.23mm_ifm">Het gaat om de volgende gegevens per verzoek:</text:p>
      <text:p text:style-name="ifm_p_ifm">•  Woo/2025/262</text:p>
      <text:p text:style-name="ifm_p_ifm">De verzoeker vraagt om stalgegevens uit de landbouwtelling 2019 en 2024 van alle agrarische ondernemingen in Nederland, zoals vermeld op de Basiskaart Agrarische Bedrijfssituatie (BAB). Het gaat hierbij om de volgende gegevens:</text:p>
      <text:p text:style-name="ifm_p_ifm">–  gepseudonimiseerd relatienummer</text:p>
      <text:p text:style-name="ifm_p_ifm">–  diercategorie</text:p>
      <text:p text:style-name="ifm_p_ifm">–  Uniek Bedrijfsnummer (UBN)</text:p>
      <text:p text:style-name="ifm_p_ifm">–  type stalsysteem</text:p>
      <text:p text:style-name="ifm_p_ifm">–  gemiddeld aantal dieren</text:p>
      <text:p text:style-name="ifm_p_ifm">–  jaar ingebruikname</text:p>
      <text:p text:style-name="ifm_p_ifm">–  X- en Y-coördinaat</text:p>
      <text:p text:style-name="ifm_p_ifm">•  Woo/2025/263</text:p>
      <text:p text:style-name="ifm_p_ifm">De verzoeker vraagt om stalgegevens, dieraantallen en diersoorten, en gegevens over de bedrijfsstatus uit de Gecombineerde opgave, van alle agrarische ondernemingen in Nederland. Het gaat om gegevens over 2024 en 2025. Het gaat hierbij om de volgende gegevens:</text:p>
      <text:p text:style-name="ifm_p_ifm">–  UBN</text:p>
      <text:p text:style-name="ifm_p_ifm">–  adres</text:p>
      <text:p text:style-name="ifm_p_ifm">–  aantal geregistreerde landbouwhuisdieren</text:p>
      <text:p text:style-name="ifm_p_ifm">–  staltype waarin de dieren worden gehouden</text:p>
      <text:p text:style-name="ifm_p_ifm">–  status onderneming: actief, gestopt of tijdelijk niet actief</text:p>
      <text:p text:style-name="ifm_p_ifm">•  Woo/2025/273</text:p>
      <text:p text:style-name="ifm_p_ifm">De verzoeker vraagt om dieraantallen op landbouwbedrijven in Gelderland, op elke eerste dag van de maand in 2024. Dit gaat om bedrijven waar rundvee, varkens, kippen, geiten en/of schapen worden gehouden. Het gaat hierbij om de volgende gegevens:</text:p>
      <text:p text:style-name="ifm_p_ifm">–  UBN</text:p>
      <text:p text:style-name="ifm_p_ifm">–  postcode en huisnummer bij het UBN</text:p>
      <text:p text:style-name="ifm_p_ifm">–  aantal gehouden dieren per UBN gesplitst in diercategorieën volgens de RAV-codering<text:note text:id="n1" text:note-class="footnote"><text:note-citation text:label="1 ">1</text:note-citation><text:note-body><text:p text:style-name="ifm_p_font.normal_size.6.93pt_mt..5mm_indent.-0.1161in_mleft.0.1161in_ifm">Dit zijn codes uit de lijst van de Regeling Ammoniak en Veehouderij (RAV). Deze regeling is op 1 januari 2024 vervallen en de codes zijn opgenomen in de Omgevingswet (OW).</text:p></text:note-body></text:note></text:p>
      <text:p text:style-name="ifm_p_mt.3.7mm_ifm">Deze verzoeken zijn een vervolg op de verzoeken Woo/2022/192, Woo/2022/194 en Woo/2023/022. Die eerdere verzoeken gingen over dezelfde gegevens, maar dan over een andere periode. Die gegevens heeft RVO in 2025 al openbaar gemaakt. Dit is gebeurd volgens de rechterlijke uitspraak van de Afdeling bestuursrechtspraak van de Raad van State van 24 september 2025 (ECLI:NL:RVS:2025:4557). U vindt ze hier:</text:p>
      <text:p text:style-name="ifm_p_ifm">•  Woo/2022/192</text:p>
      <text:p text:style-name="ifm_p_ifm">•  Woo/2022/194</text:p>
      <text:p text:style-name="ifm_p_ifm">•  Woo/2023/022</text:p>
      <text:h text:style-name="ifm_p_font.bold_mt.5.08mm_page.keep-with-next_ifm" text:outline-level="4">Eigen gegevens bekijken</text:h>
      <text:p text:style-name="ifm_p_mt.4.23mm_ifm">Wilt u bekijken om welke van uw gegevens het gaat? U vindt ze in Mijn dossier van RVO. Log hiervoor in op Mijn RVO, met de inloggegevens van uw bedrijf.</text:p>
      <text:p text:style-name="ifm_p_mt.3.7mm_ifm">Volg dan de volgende stappen:</text:p>
      <text:p text:style-name="ifm_p_ifm">1.  Ga naar Documenten.</text:p>
      <text:p text:style-name="ifm_p_ifm">2.  Klik op Toon alle.</text:p>
      <text:p text:style-name="ifm_p_ifm">3.  Vul de zoekterm ‘Gecombineerde Opgave’ in en klik op Filter.</text:p>
      <text:p text:style-name="ifm_p_ifm">4.  U kunt ook een periode invullen en dan op Filter klikken.</text:p>
      <text:p text:style-name="ifm_p_mt.3.7mm_ifm">Wilt u gegevens bekijken uit het systeem voor de identificatie en registratie (I&amp;R) van dieren? Ga dan in Mijn dossier naar Dieren en percelen, klik op Identificatie en registratie.</text:p>
      <text:p text:style-name="ifm_p_mt.3.7mm_ifm">Bestaat uw bedrijf niet meer? Of is er een bedrijfsoverdracht geweest? Dan kan alleen iemand met een machtiging deze gegevens bekijken.</text:p>
      <text:h text:style-name="ifm_p_font.bold_mt.5.08mm_page.keep-with-next_ifm" text:outline-level="4">Informatie is openbaar, tenzij</text:h>
      <text:p text:style-name="ifm_p_mt.4.23mm_ifm">Informatie die bij de overheid aanwezig is, is volgens de Woo meestal openbaar. Soms zijn er redenen (uitzonderingsgronden) waarom dat niet zo is. Met uitzondering van het gepseudonimiseerd relatienummer, gaat het bij deze verzoeken om emissiegegevens. Bij zulke gegevens gelden de uitzonderingsgronden niet en moet informatie openbaar worden gemaakt. Daar hebben rechters eerder uitspraken over gedaan. RVO is dus verplicht de gevraagde emissiegegevens openbaar te maken.</text:p>
      <text:h text:style-name="ifm_p_font.bold_mt.5.08mm_page.keep-with-next_ifm" text:outline-level="4">Een zienswijze doorgeven</text:h>
      <text:p text:style-name="ifm_p_mt.4.23mm_ifm">RVO heeft geen mogelijkheden om deze verzoeken om emissiegegevens af te wijzen. Toch kunnen belanghebbenden eerst nog reageren. Gaat het om gegevens over u of uw bedrijf? Dan kunt u over deze verzoeken van 4 tot en met 17 mei 2026 een zienswijze insturen. Geef daarin aan welke uitzonderingsgrond volgens u van toepassing is.</text:p>
      <text:h text:style-name="ifm_p_font.bold_mt.5.08mm_page.keep-with-next_ifm" text:outline-level="4">Digitale zienswijze</text:h>
      <text:p text:style-name="ifm_p_mt.4.23mm_ifm">Wilt u een zienswijze insturen? Doe dit met het digitale formulier van RVO. Ga daarvoor naar de informatiepagina over het Woo-verzoek waar u op wilt reageren.</text:p>
      <text:p text:style-name="ifm_p_mt.3.7mm_ifm">Voor Woo/2025/262 is dit www.rvo.nl/zienswijze-woo-2025-262</text:p>
      <text:p text:style-name="ifm_p_ifm">Voor Woo/2025/263 is dit www.rvo.nl/zienswijze-woo-2025-263</text:p>
      <text:p text:style-name="ifm_p_ifm">Voor Woo/2025/273 is dit www.rvo.nl/zienswijze-woo-2025-273</text:p>
      <text:p text:style-name="ifm_p_mt.3.7mm_ifm">Uw zienswijze komt dan direct bij RVO binnen. U vindt deze terug in Mijn dossier op Mijn RVO.</text:p>
      <text:p text:style-name="ifm_p_mt.3.7mm_ifm">Wilt u iemand machtigen om de zienswijze voor u door te geven? Dit doet u op www.rvo.nl/machtigen.</text:p>
      <text:h text:style-name="ifm_p_font.bold_mt.5.08mm_page.keep-with-next_ifm" text:outline-level="4">Zienswijze per post</text:h>
      <text:p text:style-name="ifm_p_mt.4.23mm_ifm">Geeft u uw zienswijze liever per post door? Zorg er dan voor dat deze gegevens in uw zienswijze staan:</text:p>
      <text:p text:style-name="ifm_p_ifm">•  uw relatienummer (BRS-nummer)</text:p>
      <text:p text:style-name="ifm_p_ifm">•  uw UBN</text:p>
      <text:p text:style-name="ifm_p_ifm">•  het kenmerk van het verzoek: Woo/2025/262, Woo/2025/263 en/of Woo/2025/273</text:p>
      <text:p text:style-name="ifm_p_ifm">•  uw naam of uw bedrijfsnaam</text:p>
      <text:p text:style-name="ifm_p_mt.3.7mm_ifm">U stuurt uw zienswijze naar:</text:p>
      <text:p text:style-name="ifm_p_mt.3.7mm_ifm">Rijksdienst voor Ondernemend Nederland</text:p>
      <text:p text:style-name="ifm_p_ifm">Juridische Zaken</text:p>
      <text:p text:style-name="ifm_p_ifm">Team Omvangrijke Verzoeken</text:p>
      <text:p text:style-name="ifm_p_ifm">Kenmerken: Woo/2025/262, Woo/2025/263 en/of Woo/2025/273</text:p>
      <text:p text:style-name="ifm_p_ifm">Postbus 1492</text:p>
      <text:p text:style-name="ifm_p_ifm">8001 BL Zwolle</text:p>
      <text:h text:style-name="ifm_p_font.bold_mt.5.08mm_page.keep-with-next_ifm" text:outline-level="4">Wat gebeurt er nadat u uw zienswijze heeft doorgegeven?</text:h>
      <text:p text:style-name="ifm_p_mt.4.23mm_ifm">RVO beoordeelt alle zienswijzen die op tijd zijn doorgegeven. Daarbij houdt RVO rekening met de uitzonderingsgronden die in de Woo staan. Als u een zienswijze instuurt, krijgt u een kopie van het definitieve besluit. Dat besluit plaatst RVO ook op open.overheid.nl.</text:p>
      <text:h text:style-name="ifm_p_font.bold_mt.5.08mm_page.keep-with-next_ifm" text:outline-level="4">Reageren op definitief besluit</text:h>
      <text:p text:style-name="ifm_p_mt.4.23mm_ifm">Heeft RVO het definitieve besluit genomen en bent u het daar niet mee eens? Dan kunt u binnen 6 weken daartegen bezwaar maken via eBezwaar. Ook kunt u de rechtbank vragen om een voorlopige voorziening. Dit om te voorkomen dat tijdens de behandeling van uw bezwaar uw gegevens openbaar worden gemaakt. In dit geval dient u beide te doen binnen 2 weken na de datum van het besluit.</text:p>
      <text:h text:style-name="ifm_p_font.bold_mt.5.08mm_page.keep-with-next_ifm" text:outline-level="4">Meer informatie</text:h>
      <text:p text:style-name="ifm_p_mt.4.23mm_ifm">Heeft u vragen over hoe u een zienswijze instuurt? Kijk dan op https://www.rvo.nl/onderwerpen/juridische-zaken/woo/reageren. Wilt u meer weten over een Woo-verzoek? Bekijk dan www.rvo.nl/woo.</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6666</text:span><text:tab/>4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6666</text:span><text:tab/>4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voorgenomen openbaarmaking bedrijfsadresgegevens, stalgegevens, dieraantallen en diersoorten, Rijksdienst voor Ondernemend Nederland</dc:title>
    <meta:user-defined meta:name="OVERHEIDop.DienstAgentschapInstellingOfProject/DC.creator">Rijksdienst voor Ondernemend Nederland</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6666</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66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Landbouw | Organisatie en beleid</meta:user-defined>
    <meta:user-defined meta:name="DC.title">Kennisgeving voorgenomen openbaarmaking bedrijfsadresgegevens, stalgegevens, dieraantallen en diersoorten, Rijksdienst voor Ondernemend Nederland</meta:user-defined>
    <meta:user-defined meta:name="DCTERMS.W3CDTF/DCTERMS.available">2026-05-04</meta:user-defined>
  </office:meta>
</office:document-meta>
</file>