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A6 thv Lelystad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57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A6 thv Lelyst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06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0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0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736</meta:user-defined>
    <meta:user-defined meta:name="DCTERMS.abstract">Omgevingsmelding boring HDD leiding onder A6 thv Lelystad Stichting Wageningen Research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A6 thv Lelystad.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06</meta:user-defined>
    <meta:user-defined meta:name="OVERHEIDop.StcrtID/DC.identifier">stcrt-2026-16506</meta:user-defined>
    <meta:user-defined meta:name="OVERHEIDop.versieInformatie"/>
  </office:meta>
</office:document-meta>
</file>