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uishoudelijk afvalwater lozen op een oppervlaktewaterlichaam, niet zijnde de Noordzee te Hasselterdijk 55 8043PG Zwolle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50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Huishoudelijk afvalwater lozen op een oppervlaktewaterlichaam, niet zijnde de Noordzee</text:p>
              </text:list-item>
            </text:list>
            <text:p text:style-name="last-al">te Hasselterdijk 55 8043PG Zwoll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37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7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7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599</meta:user-defined>
    <meta:user-defined meta:name="DCTERMS.abstract">Omgevingsmelding Plaatsen 2 stuks IBA Particulier Hasselterdijk 55 te Zwoll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uishoudelijk afvalwater lozen op een oppervlaktewaterlichaam, niet zijnde de Noordzee te Hasselterdijk 55 8043PG Zwolle.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374</meta:user-defined>
    <meta:user-defined meta:name="OVERHEIDop.StcrtID/DC.identifier">stcrt-2026-16374</meta:user-defined>
    <meta:user-defined meta:name="OVERHEIDop.versieInformatie"/>
  </office:meta>
</office:document-meta>
</file>