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Coosenhoek 1 3237 MC Vierpolder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43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Coosenhoek 1 3237 MC Vierpol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31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1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31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533</meta:user-defined>
    <meta:user-defined meta:name="DCTERMS.abstract">Omgevingsmelding Van den Heuvel Aannemingsbedrijf kabels en leidingen leggen Coosenhoek 1 3237 MC Vierpold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Kabels en leidingen leggen in het beperkingengebied van een Rijksweg te Coosenhoek 1 3237 MC Vierpolders</meta:user-defined>
    <meta:user-defined meta:name="DCTERMS.W3CDTF/DCTERMS.available">2026-04-29</meta:user-defined>
    <meta:user-defined meta:name="DCTERMS.W3CDTF/OVERHEIDop.jaargang">2026</meta:user-defined>
    <meta:user-defined meta:name="OVERHEIDop.publicationIssue">16315</meta:user-defined>
    <meta:user-defined meta:name="OVERHEIDop.StcrtID/DC.identifier">stcrt-2026-16315</meta:user-defined>
    <meta:user-defined meta:name="OVERHEIDop.versieInformatie"/>
  </office:meta>
</office:document-meta>
</file>