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font.roman_mt.3.7mm_ifm" style:family="paragraph" style:name="ifm_p_font.roman_mt.3.7mm_ifm" style:parent-style-name="Basis">
      <style:paragraph-properties fo:margin-top="3.7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311</text:p>
          </table:table-cell>
        </table:table-row>
        <table:table-row table:style-name="staatscourant.koprow1">
          <table:covered-table-cell/>
          <table:covered-table-cell/>
          <table:table-cell office:value-type="string" table:style-name="staatscourant.publicatiedatumcel">
            <text:p>28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Volksgezondheid, Welzijn en Sport van 23 april 2026, kenmerk 4377366-1097747-GMT houdende wijziging van de Regeling zorgverzekering in verband het herstel van een omissie</text:h>
      <text:p text:style-name="ifm_p_mt.3.7mm_ifm">De Minister van Volksgezondheid, Welzijn en Sport,</text:p>
      <text:p text:style-name="ifm_p_mt.3.7mm_ifm">Gelet op artikel 2.4a, vijfde lid, van het Besluit zorgverzekering;</text:p>
      <text:p text:style-name="ifm_p_mt.3.7mm_indent.0mm_ifm">Besluit:</text:p>
      <text:h text:style-name="ifm_p_font.bold_mt.5.08mm_page.keep-with-next_ifm" text:outline-level="2">ARTIKEL<text:s/>I<text:s/></text:h>
      <text:p text:style-name="ifm_p_mt.4.23mm_indent.no_ifm">A.</text:p>
      <text:p text:style-name="ifm_p_font.roman_mt.3.7mm_ifm">Artikel 2.2, eerste lid, onderdeel i, van de Regeling zorgverzekering komt te luiden:</text:p>
      <text:section text:style-name="ifm_sect_mleft.5.1mm_ifm" text:name="d15e54">
        <text:p text:style-name="ifm_p_ifm">i.  in afwijking van artikel 2.1, onderdeel k, juncto bijlage 0, onderdeel 36, atidarsagene autotemcel, tot 3 april 2040, voor de geneeskundige behandeling van metachromatische leukodystrofie gekenmerkt door bi-allelische mutaties in het arylsulfatase A-gen, wat leidt tot verminderde enzymatische activiteit van het arylsulfatase A-gen:</text:p>
        <text:p text:style-name="ifm_p_ifm">bij kinderen met de vroeg-juveniele vorm, met vroege klinische manifestaties van de ziekte, met het vermogen zelfstandig te lopen en voor het begin van cognitieve achteruitgang, voor zover de verzekerde deelneemt aan onderzoek als bedoeld in het tweede lid naar deze zorg.</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Volksgezondheid, Welzijn en Sport,<text:line-break/>S.Th.M.<text:s/>Hermans</text:p>
      <text:h text:style-name="ifm_p_font.bold_mt.5.08mm_page.break-before_ifm" text:outline-level="3">TOELICHTING</text:h>
      <text:h text:style-name="ifm_p_font.bold_mt.5.08mm_page.keep-with-next_ifm" text:outline-level="4">1.<text:s/>Inhoud regeling</text:h>
      <text:p text:style-name="ifm_p_mt.4.23mm_ifm">In een eerdere wijzigingsregeling (Stcrt. 2026, 13041) is de sluis tijdelijk opgeheven in verband met de voorwaardelijke toelating van atidarsagene autotemcel (Libmeldy). Echter, na publicatie is gebleken dat de einddatum van deze voorwaardelijke toelating abusievelijk niet is opgenomen in de wijzigingsregeling, maar alleen in de toelichting bij de wijzigingsregeling. Het Zorginstituut heeft namelijk geadviseerd om atidarsagene autotemcel voor een periode van veertien jaar voorwaardelijk toe te laten tot het basispakket voor de behandeling van deze specifieke groep van patiënten. Middels deze wijzigingsregeling wordt de omissie hersteld en wordt alsnog een einddatum opgenomen.</text:p>
      <text:h text:style-name="ifm_p_font.bold_mt.5.08mm_page.keep-with-next_ifm" text:outline-level="4">2.<text:s/>Inwerkingtreding</text:h>
      <text:p text:style-name="ifm_p_mt.4.23mm_ifm">Deze regeling treedt in werking met ingang van de dag na de datum van uitgifte van de Staatscourant waarin zij wordt geplaatst.</text:p>
      <text:p text:style-name="ifm_p_font.italic_mt.3.7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311</text:span><text:tab/>28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311</text:span><text:tab/>28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Volksgezondheid, Welzijn en Sport van 23 april 2026, kenmerk 4377366-1097747-GMT houdende wijziging van de Regeling zorgverzekering in verband het herstel van een omissie</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631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31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itle">Regeling van de Minister van Volksgezondheid, Welzijn en Sport van 23 april 2026, kenmerk 4377366-1097747-GMT houdende wijziging van de Regeling zorgverzekering in verband het herstel van een omissie</meta:user-defined>
    <meta:user-defined meta:name="DCTERMS.W3CDTF/DCTERMS.available">2026-04-28</meta:user-defined>
  </office:meta>
</office:document-meta>
</file>