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Middelste Horst 29 5991PG Baarlo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39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Middelste Horst 29 5991PG Baar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27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7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7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418</meta:user-defined>
    <meta:user-defined meta:name="DCTERMS.abstract">Omgevingsmelding particulier legalisatie bebouwing en uitbreiding woning Middelste Horst 29 5991PG Baarlo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Middelste Horst 29 5991PG Baarlo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277</meta:user-defined>
    <meta:user-defined meta:name="OVERHEIDop.StcrtID/DC.identifier">stcrt-2026-16277</meta:user-defined>
    <meta:user-defined meta:name="OVERHEIDop.versieInformatie"/>
  </office:meta>
</office:document-meta>
</file>