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leggen van loze mantelbuizen dmv zes gestuurde boringen nabij de Moezelweg. </text:p>
            <text:p text:style-name="common-al">Besluit: verleend</text:p>
            <text:p text:style-name="common-al">Verzonden naar aanvrager op: 23/4/26</text:p>
            <text:p text:style-name="common-al">Zaaknummer: Z2026-000323</text:p>
            <text:p text:style-name="common-al">DSO nummer: 2026022501347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23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23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23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323</meta:user-defined>
    <meta:user-defined meta:name="DCTERMS.abstract">het leggen van loze mantelbuizen tbv de toekomstige 23kV middenspanningskabels dmv zes gestuurde boringen nabij de Moezelweg 235 - Moldauweg te Rotte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beperkingengebiedactiviteit hoofdspoorwegen (reguliere procedure)</meta:user-defined>
    <meta:user-defined meta:name="DCTERMS.W3CDTF/DCTERMS.available">2026-04-28</meta:user-defined>
    <meta:user-defined meta:name="DCTERMS.W3CDTF/OVERHEIDop.jaargang">2026</meta:user-defined>
    <meta:user-defined meta:name="OVERHEIDop.publicationIssue">16231</meta:user-defined>
    <meta:user-defined meta:name="OVERHEIDop.StcrtID/DC.identifier">stcrt-2026-16231</meta:user-defined>
    <meta:user-defined meta:name="OVERHEIDop.versieInformatie"/>
  </office:meta>
</office:document-meta>
</file>