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6187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 me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Openstelling verkorte aanwijzingsprocedures voor lokale publieke media-instellingen in 22 gemeenten</text:h>
      <text:p text:style-name="ifm_p_mt.7.4mm_ifm">Het Commissariaat voor de Media stelt per 1 mei 2026 verkorte aanwijzingsprocedures open ter aanwijzing van lokale publieke media-instellingen in de volgende 22 gemeenten: Boekel, Schagen, Meerssen, Bergeijk, Bladel, Eersel, Reusel-De Mierden, Haarlem, Heemstede, Bloemendaal, Barendrecht, Uithoorn, Putten, Ermelo, Harderwijk, Schiedam, Barneveld, Nijkerk, Nunspeet, Steenwijkerland, Velsen en Bodegraven-Reeuwijk. Geïnteresseerde partijen kunnen uiterlijk op 31 mei 2026 een aanvraag indienen bij het Commissariaat voor de Media. Raadpleeg de website van het Commissariaat voor de Media (Lokale publieke omroep – Commissariaat voor de Media) voor meer informatie over de aanwijzingsprocedure en de voorwaarden voor het indienen van een aanvraag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16187</text:span><text:tab/>1 mei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16187</text:span><text:tab/>1 mei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Openstelling verkorte aanwijzingsprocedures voor lokale publieke media-instellingen in 22 gemeenten</dc:title>
    <meta:user-defined meta:name="OVERHEID.ZelfstandigBestuursorgaan/DC.creator">Commissariaat voor de Media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BvasAnderBvas-Web/1.29/xml/MC-OEP-StcrtBvasAnderBvas-Web.xml</meta:user-defined>
    <meta:user-defined meta:name="OVERHEIDop.steltVast"/>
    <meta:user-defined meta:name="OVERHEIDop.StcrtID/DC.identifier">stcrt-2026-16187</meta:user-defined>
    <meta:user-defined meta:name="OVERHEIDop.datumEindeReactietermijn"/>
    <meta:user-defined meta:name="OVERHEIDop.Rubriek/DC.type">ander besluit van algemene strekking</meta:user-defined>
    <meta:user-defined meta:name="OVERHEIDop.ketenID"/>
    <meta:user-defined meta:name="OVERHEIDop.terinzageleggingBG"/>
    <meta:user-defined meta:name="DCTERMS.relation"/>
    <meta:user-defined meta:name="DCTERMS.W3CDTF/OVERHEIDop.materieelUitgewerkt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16187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zelfstandig bestuursorgaan</meta:user-defined>
    <meta:user-defined meta:name="OVERHEID.TaxonomieBeleidsagenda/OVERHEID.category">Cultuur en recreatie | Media</meta:user-defined>
    <meta:user-defined meta:name="DC.title">Openstelling verkorte aanwijzingsprocedures voor lokale publieke media-instellingen in 22 gemeenten</meta:user-defined>
    <meta:user-defined meta:name="DCTERMS.alternative"/>
    <meta:user-defined meta:name="DCTERMS.W3CDTF/DCTERMS.available">2026-05-01</meta:user-defined>
    <meta:user-defined meta:name="OVERHEIDop.Ruimtelijkplan/OVERHEIDop.bekendmakingBetreffendePlan"/>
  </office:meta>
</office:document-meta>
</file>