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, leiding of mantelbuis aanleggen, aanpassen en houden thv de A13 rechterzijde afslag 11 Rotterdam Airpo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35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, leiding of mantelbuis aanleggen, aanpassen en houden</text:p>
              </text:list-item>
            </text:list>
            <text:p text:style-name="last-al">thv de A13 rechterzijde afslag 11 Rotterdam Airp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6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70</meta:user-defined>
    <meta:user-defined meta:name="DCTERMS.abstract">Omgevingsmelding Stedin Netbeheer uitbreiden LS-net. t.b.v. nieuwe aansluiting 3x25A thv A13 rechts afslag 11 Rotterdam Airpo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, leiding of mantelbuis aanleggen, aanpassen en houden thv de A13 rechterzijde afslag 11 Rotterdam Airport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68</meta:user-defined>
    <meta:user-defined meta:name="OVERHEIDop.StcrtID/DC.identifier">stcrt-2026-16168</meta:user-defined>
    <meta:user-defined meta:name="OVERHEIDop.versieInformatie"/>
  </office:meta>
</office:document-meta>
</file>