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vangen van asfaltverhardingen en kleine aanpassingen aan het kruispunt t.h.v. de Korperweg te Waalhaven Rotterdam. </text:p>
            <text:p text:style-name="common-al">Zaaknummer: Z2026-000641</text:p>
            <text:p text:style-name="common-al">DSO nummer: 2026042201344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6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6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6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641</meta:user-defined>
    <meta:user-defined meta:name="DCTERMS.abstract">het vervangen van asfaltverhardingen en kleine aanpassingen aan het kruispunt t.h.v. de Korperweg te Waalhven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65</meta:user-defined>
    <meta:user-defined meta:name="OVERHEIDop.StcrtID/DC.identifier">stcrt-2026-16165</meta:user-defined>
    <meta:user-defined meta:name="OVERHEIDop.versieInformatie"/>
  </office:meta>
</office:document-meta>
</file>