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richten van asfaltonderhoudswerkzaamheden incl. verkeersmaatregelen t.h.v. de Dokweg te Dordrecht. </text:p>
            <text:p text:style-name="common-al">Zaaknummer: Z2026-000623</text:p>
            <text:p text:style-name="common-al">DSO nummer: 2026042100170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5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623</meta:user-defined>
    <meta:user-defined meta:name="DCTERMS.abstract">het verrichten van asfaltonderhoudswerkzaamheden incl. verkeersmaatregelen t.h.v. de Dokweg te Dordre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56</meta:user-defined>
    <meta:user-defined meta:name="OVERHEIDop.StcrtID/DC.identifier">stcrt-2026-16156</meta:user-defined>
    <meta:user-defined meta:name="OVERHEIDop.versieInformatie"/>
  </office:meta>
</office:document-meta>
</file>