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activiteiten dan het leggen van kabels en leidingen in het beperkingengebied van een Rijksweg te Sloop CCA-gebouw Amsterdam UMC nabij Gustav Mahlerlaan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634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Sloop CCA-gebouw Amsterdam UMC nabij Gustav Mahlerlaan.</text:p>
            <text:p text:style-name="last-al">De Minister heeft de vergunningaanvraag ontvangen op 17-04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5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53</meta:user-defined>
    <meta:user-defined meta:name="DCTERMS.abstract">Omgevingsvergunning Sloop CCA-gebouw Amsterdam UMC Visscher Sloop- en Asbestverwijdering nabij Gustav Mahlerlaan 29-06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Andere activiteiten dan het leggen van kabels en leidingen in het beperkingengebied van een Rijksweg te Sloop CCA-gebouw Amsterdam UMC nabij Gustav Mahlerlaan.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53</meta:user-defined>
    <meta:user-defined meta:name="OVERHEIDop.StcrtID/DC.identifier">stcrt-2026-16153</meta:user-defined>
    <meta:user-defined meta:name="OVERHEIDop.versieInformatie"/>
  </office:meta>
</office:document-meta>
</file>