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Rijksweg-Zuid 6 5856AB Wellerlooi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29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Rijksweg-Zuid 6 5856AB Wellerlooi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3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230</meta:user-defined>
    <meta:user-defined meta:name="DCTERMS.abstract">Omgevingsmelding particulier schuilstal overkapping realiseren Rijksweg Zuid 6 Wellerloo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Rijksweg-Zuid 6 5856AB Wellerlooi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38</meta:user-defined>
    <meta:user-defined meta:name="OVERHEIDop.StcrtID/DC.identifier">stcrt-2026-16138</meta:user-defined>
    <meta:user-defined meta:name="OVERHEIDop.versieInformatie"/>
  </office:meta>
</office:document-meta>
</file>