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Toetsenbord 61 1033 MZ Ams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27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Toetsenbord 61 1033 MZ Ams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3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3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3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205</meta:user-defined>
    <meta:user-defined meta:name="DCTERMS.abstract">Omgevingsmelding Liander werkzaamheden Toetsenbordweg 61 Amsterdam 28-09-2026 tm 06-11-2026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Toetsenbord 61 1033 MZ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34</meta:user-defined>
    <meta:user-defined meta:name="OVERHEIDop.StcrtID/DC.identifier">stcrt-2026-16134</meta:user-defined>
    <meta:user-defined meta:name="OVERHEIDop.versieInformatie"/>
  </office:meta>
</office:document-meta>
</file>