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Kabels en leidingen leggen in het beperkingengebied van een Rijksweg te Burgemeester van Slijpelaan 1 A ELP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630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Burgemeester van Slijpelaan 1 A EL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12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12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12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238</meta:user-defined>
    <meta:user-defined meta:name="DCTERMS.abstract">Omgevingsloket  K&amp;L Stedin Netbeheer Burgemeester van Slijpelaan 1 A EL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Kabels en leidingen leggen in het beperkingengebied van een Rijksweg te Burgemeester van Slijpelaan 1 A ELP.</meta:user-defined>
    <meta:user-defined meta:name="DCTERMS.W3CDTF/DCTERMS.available">2026-04-28</meta:user-defined>
    <meta:user-defined meta:name="DCTERMS.W3CDTF/OVERHEIDop.jaargang">2026</meta:user-defined>
    <meta:user-defined meta:name="OVERHEIDop.publicationIssue">16126</meta:user-defined>
    <meta:user-defined meta:name="OVERHEIDop.StcrtID/DC.identifier">stcrt-2026-16126</meta:user-defined>
    <meta:user-defined meta:name="OVERHEIDop.versieInformatie"/>
  </office:meta>
</office:document-meta>
</file>