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Toepassen van grond of baggerspecie in een oppervlaktewaterlichaam te haven Roompot Marina Wissenkerk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48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haven Roompot Marina Wissenkerk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00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00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00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77</meta:user-defined>
    <meta:user-defined meta:name="DCTERMS.abstract">Omgevingsmelding jaarmelding onderhoudsbaggerwerkzaamheden van de toegangsgeul Roompot Marina haven Aquifer Advies Wissenkerke 27-04-2026</meta:user-defined>
    <dc:language>nl</dc:language>
    <meta:user-defined meta:name="OVERHEIDop.locatietype/OVERHEIDop.gebiedsmarkering">Vlak</meta:user-defined>
    <meta:user-defined meta:name="DC.title">Kennisgeving melding voor Toepassen van grond of baggerspecie in een oppervlaktewaterlichaam te haven Roompot Marina Wissenkerke.</meta:user-defined>
    <meta:user-defined meta:name="DCTERMS.W3CDTF/DCTERMS.available">2026-04-24</meta:user-defined>
    <meta:user-defined meta:name="DCTERMS.W3CDTF/OVERHEIDop.jaargang">2026</meta:user-defined>
    <meta:user-defined meta:name="OVERHEIDop.publicationIssue">16001</meta:user-defined>
    <meta:user-defined meta:name="OVERHEIDop.StcrtID/DC.identifier">stcrt-2026-16001</meta:user-defined>
    <meta:user-defined meta:name="OVERHEIDop.versieInformatie"/>
  </office:meta>
</office:document-meta>
</file>