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e Op den Dries 3, 6019RA, Wessem, Maasgouw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23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Op den Dries 3, 6019RA, Wessem, Maasgouw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72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72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72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108</meta:user-defined>
    <meta:user-defined meta:name="DCTERMS.abstract">Omgevingsmelding KB sensor tbv KB meetsysteem Enexis Netbeheer Op den Dries 3 Wessem Maasg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Kabels en leidingen leggen in het beperkingengebied van een Rijksweg te Op den Dries 3, 6019RA, Wessem, Maasgouw.</meta:user-defined>
    <meta:user-defined meta:name="DCTERMS.W3CDTF/DCTERMS.available">2026-04-22</meta:user-defined>
    <meta:user-defined meta:name="DCTERMS.W3CDTF/OVERHEIDop.jaargang">2026</meta:user-defined>
    <meta:user-defined meta:name="OVERHEIDop.publicationIssue">15725</meta:user-defined>
    <meta:user-defined meta:name="OVERHEIDop.StcrtID/DC.identifier">stcrt-2026-15725</meta:user-defined>
    <meta:user-defined meta:name="OVERHEIDop.versieInformatie"/>
  </office:meta>
</office:document-meta>
</file>