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647</text:p>
          </table:table-cell>
        </table:table-row>
        <table:table-row table:style-name="staatscourant.koprow1">
          <table:covered-table-cell/>
          <table:covered-table-cell/>
          <table:table-cell office:value-type="string" table:style-name="staatscourant.publicatiedatumcel">
            <text:p>30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Net op zee IJmuiden Ver Alpha, Ministerie van Economische Zaken en Klimaat</text:h>
      <text:h text:style-name="ifm_p_font.bold_mt.7.4mm_page.keep-with-next_ifm" text:outline-level="4">Kennisgeving terinzagelegging ontwerpbesluit</text:h>
      <text:p text:style-name="ifm_p_mt.4.23mm_ifm"><text:span text:style-name="ifm_span_font.bold_mt.4.23mm_ifm">Van vrijdag 1 mei tot en met donderdag 11 juni 2026 ligt voor het project Net op zee IJmuiden Ver Alpha (fase 4) een ontwerpbesluit ter inzage. Het gaat om het goedkeuringsbesluit voor werkplan Zeekabels, werkplan Scheepvaart en werkplan Calamiteiten. In deze periode kunt u hierop reageren.</text:span></text:p>
      <text:p text:style-name="ifm_p_mt.3.7mm_ifm">TenneT TSO B.V. heeft goedkeuring gevraagd voor de werkplannen voor de aanleg van zeekabels voor het project Net op zee IJmuiden Ver Alpha. Deze werkplannen beschrijven hoe de kabels op het strand en in de Noordzee worden aangelegd en welke maatregelen worden genomen om hinder voor scheepvaart en de omgeving te beperken en om veilig te werken. Ook is vastgelegd hoe wordt gehandeld bij eventuele calamiteiten. Voor de aanleg van de zeekabels is reeds eerder vergunning verleend, deze werkplannen zien uitsluitend op de wijze van uitvoering.</text:p>
      <text:h text:style-name="ifm_p_font.bold_mt.5.08mm_page.keep-with-next_ifm" text:outline-level="4">Waarom is dit project nodig?</text:h>
      <text:p text:style-name="ifm_p_mt.4.23mm_ifm">Om klimaatverandering tegen te gaan, stapt Nederland over op duurzame energie, zoals windenergie op zee. De elektriciteit die op zee wordt opgewekt, moet via kabels naar het vasteland worden vervoerd. Daarvoor is een betrouwbaar en veilig elektriciteitsnet nodig. Het project Net op zee IJmuiden Ver Alpha zorgt voor deze verbinding, zodat duurzame energie van windparken op zee kan worden aangesloten op het landelijke elektriciteitsnet.</text:p>
      <text:h text:style-name="ifm_p_font.bold_mt.5.08mm_page.keep-with-next_ifm" text:outline-level="4">Wilt u reageren?</text:h>
      <text:p text:style-name="ifm_p_mt.4.23mm_ifm">U kunt van vrijdag 1 mei tot en met donderdag 11 juni 2026 reageren op het ontwerpbesluit voor de goedkeuring van de werkplannen voor Net op zee IJmuiden Ver Alpha (fase 4). Dit heet het indienen van een zienswijze. In deze periode kunt u de documenten met informatie over het ontwerpbesluit bekijken op www.rvo.nl/onderwerpen/bureau-energieprojecten/lopende-projecten/noz-ijmuiden-ver-alpha. U kunt op meerdere manieren een zienswijze indienen:</text:p>
      <text:p text:style-name="ifm_p_ifm">•  Bij voorkeur digitaal via de website www.rvo.nl/onderwerpen/bureau-energieprojecten/lopende-projecten/noz-ijmuiden-ver-alpha</text:p>
      <text:p text:style-name="ifm_p_ifm">•  Per post:</text:p>
      <text:p text:style-name="ifm_p_ifm">•  Bureau Energieprojecten</text:p>
      <text:p text:style-name="ifm_p_ifm">Inspraakpunt Net op zee IJmuiden Ver Alpha</text:p>
      <text:p text:style-name="ifm_p_ifm">Postbus 111</text:p>
      <text:p text:style-name="ifm_p_ifm">9200 AC Drachten</text:p>
      <text:p text:style-name="ifm_p_ifm">Wilt u uw brief ondertekenen en uw adres vermelden? Dan kunnen wij u per brief</text:p>
      <text:p text:style-name="ifm_p_ifm">een ontvangstbevestiging sturen.</text:p>
      <text:p text:style-name="ifm_p_ifm">•  Telefonisch op werkdagen tussen 9.00 en 17.00 uur bellen met Bureau Energieprojecten op 088 042 47 47.</text:p>
      <text:h text:style-name="ifm_p_font.bold_mt.5.08mm_page.keep-with-next_ifm" text:outline-level="4">Wilt u meer weten?</text:h>
      <text:p text:style-name="ifm_p_mt.4.23mm_ifm">Meer informatie over Net op zee IJmuiden Ver Alpha en alle bijbehorende documenten vindt u op www.rvo.nl/onderwerpen/bureau-energieprojecten/lopende-projecten/noz-ijmuiden-ver-alpha. Heeft u vragen over de procedure? Bel dan met telefoonnummer 088 042 47 47.</text:p>
      <text:p text:style-name="ifm_p_mt.3.7mm_ifm"><text:span text:style-name="ifm_span_font.bold_ifm">Heeft u hulp nodig?</text:span></text:p>
      <text:p text:style-name="ifm_p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647</text:span><text:tab/>30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647</text:span><text:tab/>30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et op zee IJmuiden Ver Alpha,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5647</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64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Netwerken</meta:user-defined>
    <meta:user-defined meta:name="OVERHEID.TaxonomieBeleidsagenda/OVERHEID.category">Natuur en milieu | Organisatie en beleid</meta:user-defined>
    <meta:user-defined meta:name="DC.title">Net op zee IJmuiden Ver Alpha, Ministerie van Economische Zaken en Klimaat</meta:user-defined>
    <meta:user-defined meta:name="DCTERMS.W3CDTF/DCTERMS.available">2026-04-30</meta:user-defined>
  </office:meta>
</office:document-meta>
</file>