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de Noordzee nr. RWS-2026/7549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last-al">De minister van Infrastructuur en Waterstaat, geeft ingevolge artikel 12 van de Bekendmakingswet, kennis van het besluit (zaaknummer RWSZ2026-00003466) van 24 maart 2026, RWS-2026/7549 I, om te beschikken op de aanvraag van WaterProof Marine Consultancy &amp; Services B.V. om een vergunning op grond van de Omgevingswet. De omgevingsvergunning voor het verrichten van een beperkingengebiedactiviteit met betrekking tot een waterstaatswerk gaat over het plaatsen en in stand houden van vier meetopstellingen tot uiterlijk 30 juni 2026 binnen en bij windenergiegebied Hollandse Kust (zuid) in de Noordzee. De meetopstellingen worden geplaatst om inzicht te verkrijgen in het effect van de interactie van windturbines met de zeestromingen waardoor veranderingen in stroming, spatio-temporele patronen en stratificatie op kunnen treden. De in totaal vier meetframes moeten worden geplaatst en behouden op locaties die zijn weergegeven in de volgende coördinaten (ETRS89 UTM31N): Terinzagelegging Het besluit en de vergunningaanvraag is op te vragen via vergunningverleningnoordzee@rws.nl. Inlichtingen Voor inhoudelijke vragen over dit besluit kunt u tijdens kantooruren contact opnemen met de afdeling Vergunningverlening (tel. 088-7974600) of een mail sturen aan vergunningverleningnoordzee@rws.nl. De contactpersoon kan uw vragen beantwoorden en het besluit met u doornemen. Bezwaar maken Belanghebbenden kunnen, binnen zes weken na de dag waarop dit besluit is bekendgemaakt, een bezwaarschrift indienen bij Rijkswaterstaat Zee en Delta, Afdeling Werkenpakket, Postbus 2232, 3500 GE UTRECHT. Het bezwaarschrift dient te zijn ondertekend en tenminste het volgende te bevatten: • de naam en het adres van de indiener; • de dagtekening; • een duidelijke omschrijving van het besluit waartegen u bezwaar maakt (bijvoorbeeld door de datum en het kenmerk van het besluit te vermelden of door een kopie mee te sturen); • de reden waarom u bezwaar maakt. Wanneer u vragen heeft of wanneer u zich afvraagt of het indienen van een bezwaarschrift voor u een geschikte aanpak is, kunt u contact opnemen met Rijkswaterstaat, via telefoonnummer 088-7974600 of via e-mailadres vergunningverleningnoordzee@rws.nl. De afdeling vergunningverlening kan met u overleggen over de te volgen procedure en u informeren over andere mogelijkheden die Rijkswaterstaat u eventueel biedt om tot een oplossing te komen. Voorlopige voorziening • Meetstations • Lat • Long • Noord optie 1 • 52,39693443° • 4,049567226° • Noord optie 2 • 52,28234938° • 4,074683862° • Zuid optie 1 • 52,17369405° • 3,939728323° • Zuid optie 2 • 52,17716329° • 3,999566565° • Turbine R6 Noord • 52,18276559° • 3,995947564° • Turbine R6 Zuid • 52,18067206° • 3,993187095° • Turbine P5 Noord • 52,20509102° • 3,962976377° • Turbine P5 Zuid • 52,20299673° • 3,96021605° 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 Indiening kan ook via de site https://loket.rechtspraak.nl/bestuurs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610</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610</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610</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550132</meta:user-defined>
    <meta:user-defined meta:name="DCTERMS.abstract">Omgevingsvergunning Hydrodynamische metingen in windmolenparken op zee WaterProof Marine Consultancy &amp; Services 30-03-2026</meta:user-defined>
    <dc:language>nl</dc:language>
    <meta:user-defined meta:name="OVERHEIDop.locatietype/OVERHEIDop.gebiedsmarkering">Punt</meta:user-defined>
    <meta:user-defined meta:name="DC.title">Kennisgeving besluit: -Bouwwerken, werken en objecten in de Noordzee nr. RWS-2026/7549 I.</meta:user-defined>
    <meta:user-defined meta:name="DCTERMS.W3CDTF/DCTERMS.available">2026-04-22</meta:user-defined>
    <meta:user-defined meta:name="DCTERMS.W3CDTF/OVERHEIDop.jaargang">2026</meta:user-defined>
    <meta:user-defined meta:name="OVERHEIDop.externeBijlage">RWS_202604_GFO_ZAKEN_108715672_RWSZ2026-0000346...|exb-2026-14200</meta:user-defined>
    <meta:user-defined meta:name="OVERHEIDop.externeBijlage">RWS_202604_GFO_ZAKEN_108715672_RWSZ2026-0000346...|exb-2026-14201</meta:user-defined>
    <meta:user-defined meta:name="OVERHEIDop.externeBijlage">23-3-26 7549 I Besluit WaterProof meetopstellin...|exb-2026-14202</meta:user-defined>
    <meta:user-defined meta:name="OVERHEIDop.publicationIssue">15610</meta:user-defined>
    <meta:user-defined meta:name="OVERHEIDop.StcrtID/DC.identifier">stcrt-2026-15610</meta:user-defined>
    <meta:user-defined meta:name="OVERHEIDop.versieInformatie"/>
  </office:meta>
</office:document-meta>
</file>