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Intrekkingsbesluit van de Omgevingsvergunning verleend bij besluit met kenmerk RWS-2025/24865 betreft het gebruik maken van stortputten 1 en 2 in het Lauwersmeer voor het toepassen van baggerspecie na baggerwerkzaamheden in het Reitdiep tussen Groningen en Zoutkamp</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text:span text:style-name="nadrukvet">intrekkingsbesluit</text:span> met kenmerk RWS-2026/9210 betreft de aan de provincie Groningen verleende omgevingsvergunning van 19 september 2025 met kenmerk RWS-2025/24865 en zaaknummer RWSZ2025-00011505</text:p>
            <text:p text:style-name="tussenkopcur">Terinzagelegging</text:p>
            <text:p text:style-name="common-al">Het besluit, met bijbehorende stukken, is vanaf datum publicatie tot 6 weken in te zien via het Rijkswaterstaat Publicatie Platform: <text:a xlink:href="https://open.rws.nl/ter-inzage" xlink:type="simple">https://open.rws.nl/ter-inzage</text:a>. Ook liggen deze stukken tijdens kantooruren, op afspraak, ter inzage op het volgende adres: Rijkswaterstaat Noord-Nederland, Zuidersingel 3, 8911 AV Leeuwarden.</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de afdeling vergunningverlening Rijkswaterstaat Noord-Nederland. De contactgegevens zijn e-mail: <text:a xlink:href="omgevingsloket@rws.nl" xlink:type="simple">vergunningenrwsnn@rws.nl</text:a> en/of telefonisch (tijdens kantooruren) 088-7974339.</text:p>
            <text:p text:style-name="common-al">Een medewerker van de afdeling vergunningverlening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
                <text:p text:style-name="al">de naam en het adres van de indiener;</text:p>
              </text:list-item>
              <text:list-item text:style-override="id1-3-2-1-1-11-2">
                <text:number>-</text:number>
                <text:p text:style-name="al"/>
                <text:p text:style-name="al">de dagtekening;</text:p>
              </text:list-item>
              <text:list-item text:style-override="id1-3-2-1-1-11-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 of via e-mail adres omgevingsloket@rws.nl. De afdeling Werkenpakket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474</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474</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474</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13804</meta:user-defined>
    <meta:user-defined meta:name="DCTERMS.abstract">Omgevingsvergunning gebruik stortputten RWS in het Lauwersmeer</meta:user-defined>
    <dc:language>nl</dc:language>
    <meta:user-defined meta:name="OVERHEIDop.locatietype/OVERHEIDop.gebiedsmarkering">Punt</meta:user-defined>
    <meta:user-defined meta:name="DC.title">Kennisgeving besluit: Intrekkingsbesluit van de Omgevingsvergunning verleend bij besluit met kenmerk RWS-2025/24865 betreft het gebruik maken van stortputten 1 en 2 in het Lauwersmeer voor het toepassen van baggerspecie na baggerwerkzaamheden in het Reitdiep tussen Groningen en Zoutkamp</meta:user-defined>
    <meta:user-defined meta:name="DCTERMS.W3CDTF/DCTERMS.available">2026-04-21</meta:user-defined>
    <meta:user-defined meta:name="OVERHEIDop.externeBijlage">intrekken omgevingsvergunning RWSZ2025-00011505...|exb-2026-14091</meta:user-defined>
    <meta:user-defined meta:name="DCTERMS.W3CDTF/OVERHEIDop.jaargang">2026</meta:user-defined>
    <meta:user-defined meta:name="OVERHEIDop.publicationIssue">15474</meta:user-defined>
    <meta:user-defined meta:name="OVERHEIDop.StcrtID/DC.identifier">stcrt-2026-15474</meta:user-defined>
    <meta:user-defined meta:name="OVERHEIDop.versieInformatie"/>
  </office:meta>
</office:document-meta>
</file>