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recht doortrekken van een voetpad en fietspad ter plaatse van  de Basisweg en de Radarweg te Amsterdam</text:p>
            <text:p text:style-name="common-al">Besluit: verleend</text:p>
            <text:p text:style-name="common-al">Verzonden naar aanvrager op: 16 april 2026</text:p>
            <text:p text:style-name="common-al">Zaaknummer: Z2026-000313</text:p>
            <text:p text:style-name="common-al">DSO nummer: 2026022400850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36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13</meta:user-defined>
    <meta:user-defined meta:name="DCTERMS.abstract">het recht doortrekken van een voetpad t.p.v. de Basisweg en Radarweg te Amsterda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beperkingengebiedactiviteit hoofdspoorwegen (reguliere procedure)</meta:user-defined>
    <meta:user-defined meta:name="DCTERMS.W3CDTF/DCTERMS.available">2026-04-20</meta:user-defined>
    <meta:user-defined meta:name="DCTERMS.W3CDTF/OVERHEIDop.jaargang">2026</meta:user-defined>
    <meta:user-defined meta:name="OVERHEIDop.publicationIssue">15369</meta:user-defined>
    <meta:user-defined meta:name="OVERHEIDop.StcrtID/DC.identifier">stcrt-2026-15369</meta:user-defined>
    <meta:user-defined meta:name="OVERHEIDop.versieInformatie"/>
  </office:meta>
</office:document-meta>
</file>