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verrichten van bodemonderzoek en het graven en aanvullen van proefsleuven ter verkenning van kabels en leidingen op de emplacementen in Arnhem en Winterswijk</text:p>
            <text:p text:style-name="common-al">Zaaknummer: Z2026-000579</text:p>
            <text:p text:style-name="common-al">DSO nummer: 2026041400291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31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3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3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579</meta:user-defined>
    <meta:user-defined meta:name="DCTERMS.abstract">het verrichten van bodemonderzoek en het graven en aanvullen van proefsleuven op de emplacementen in Arnhem Berg en Winterswij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4-20</meta:user-defined>
    <meta:user-defined meta:name="DCTERMS.W3CDTF/OVERHEIDop.jaargang">2026</meta:user-defined>
    <meta:user-defined meta:name="OVERHEIDop.publicationIssue">15315</meta:user-defined>
    <meta:user-defined meta:name="OVERHEIDop.StcrtID/DC.identifier">stcrt-2026-15315</meta:user-defined>
    <meta:user-defined meta:name="OVERHEIDop.versieInformatie"/>
  </office:meta>
</office:document-meta>
</file>