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span_font.italic_mt.4.23mm_ifm" style:family="text" style:name="ifm_span_font.italic_mt.4.23mm_ifm">
      <style:text-properties fo:font-style="italic"/>
    </style:style>
    <style:style style:class="text" style:display-name="ifm_span_font.italic_ifm" style:family="text" style:name="ifm_span_font.italic_ifm">
      <style:text-properties fo:font-style="italic"/>
    </style:style>
    <style:style style:class="text" style:display-name="ifm_span_font.bold-italic_ifm" style:family="text" style:name="ifm_span_font.bold-italic_ifm">
      <style:text-properties fo:font-weight="bold"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5279</text:p>
          </table:table-cell>
        </table:table-row>
        <table:table-row table:style-name="staatscourant.koprow1">
          <table:covered-table-cell/>
          <table:covered-table-cell/>
          <table:table-cell office:value-type="string" table:style-name="staatscourant.publicatiedatumcel">
            <text:p>24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terinzagelegging ontwerp nationale toewijzingsbesluit (NTB) broeikasgasemissierechten 2026–2030</text:h>
      <text:p text:style-name="ifm_p_mt.7.4mm_ifm">Het bestuur van de Nederlandse emissieautoriteit geeft, gelet op artikel 16.30, vierde lid, van de Wet milieubeheer (hierna: Wm) en de artikelen 3:11 en 3:12 van de Algemene wet bestuursrecht (hierna: Awb), kennis van het ter inzage leggen van het ontwerp van het nationale toewijzingsbesluit (hierna: NTB) broeikasgasemissierechten 2026–2030.</text:p>
      <text:h text:style-name="ifm_p_font.bold_mt.5.08mm_page.keep-with-next_ifm" text:outline-level="4">Wat staat in het NTB?</text:h>
      <text:p text:style-name="ifm_p_mt.4.23mm_ifm">Het NTB 2026-2030 bevat de jaarlijkse kosteloze toewijzing van broeikasgasemissierechten voor de periode 2026-2030 (handelsperiode 4b) aan broeikasgasinstallaties die op grond van de Europese richtlijn handel in broeikasgasemissierechten (Richtlijn 2003/87/EG) in deze periode deelnemen aan dat systeem en die gratis toewijzing hebben aangevraagd voor deze periode. Voordat het NTB definitief wordt vastgesteld, wordt het ontwerp NTB gepubliceerd zodat hierop inspraak mogelijk is.</text:p>
      <text:h text:style-name="ifm_p_font.bold_mt.5.08mm_page.keep-with-next_ifm" text:outline-level="4">Wat staat (nog) niet in dit ontwerp NTB?</text:h>
      <text:p text:style-name="ifm_p_mt.4.23mm_ifm">Dit ontwerp NTB bevat nog geen toewijzingscijfers. Dit komt omdat de kosteloze toewijzing wordt berekend op basis van benchmarkwaarden voor 2026-2030. Die worden vastgesteld door de Europese Commissie, maar zijn nu nog niet beschikbaar. De toewijzingscijfers zullen, nadat de benchmarkwaarden door de Europese Commissie zijn vastgesteld en beschikbaar zijn, worden opgenomen in het definitieve NTB.</text:p>
      <text:h text:style-name="ifm_p_font.bold_mt.5.08mm_page.keep-with-next_ifm" text:outline-level="4">Wat staat wel in dit ontwerp NTB?</text:h>
      <text:p text:style-name="ifm_p_mt.4.23mm_ifm"><text:span text:style-name="ifm_span_font.italic_mt.4.23mm_ifm">Bijlage I</text:span> bij het ontwerp NTB bevat de betreffende broeikasgasinstallaties. Deze Bijlage vermeldt ook of deze broeikasgasinstallaties op grond van artikel 27bis van richtlijn 2003/87/EG in de periode 2026-2030 zijn uitgesloten van het systeem van handel in broeikasgasemissierechten.</text:p>
      <text:p text:style-name="ifm_p_ifm"><text:span text:style-name="ifm_span_font.italic_ifm">Bijlage II</text:span> bevat vertrouwelijk medegedeelde bedrijfs- en fabricagegegevens, die samen met de benchmarkwaarden de basis vormen voor de toewijzing. Deze gegevens zullen op grond van artikel 5.1, eerste lid, onderdeel c, van de Wet open overheid en artikel 3: 11, derde lid van de Awb, niet ter inzage worden gelegd.</text:p>
      <text:h text:style-name="ifm_p_font.bold_mt.5.08mm_page.keep-with-next_ifm" text:outline-level="4">Waar kunt u het ontwerp NTB inzien?</text:h>
      <text:p text:style-name="ifm_p_mt.4.23mm_ifm">U kunt het ontwerp NTB inzien op www.emissieautoriteit.nl.</text:p>
      <text:p text:style-name="ifm_p_ifm">Daarnaast kunt u het ontwerp NTB op papier inzien, na het maken van een afspraak, op de volgende locatie:</text:p>
      <text:p text:style-name="ifm_p_mt.3.7mm_ifm">De Nederlandse emissieautoriteit, Koningskade 4, Den Haag.</text:p>
      <text:p text:style-name="ifm_p_mt.3.7mm_ifm">U kunt hiervoor telefonisch een afspraak maken met de helpdesk van de Nederlandse emissieautoriteit (070 456 8050).</text:p>
      <text:p text:style-name="ifm_p_ifm">Het ontwerp NTB wordt ook via het Emissiehandelsportaal (EHP) van de Nederlandse emissieautoriteit toegezonden aan de exploitanten van de betrokken broeikasgasinstallaties, in overeenstemming met artikel 3:13, eerste lid, Awb.</text:p>
      <text:h text:style-name="ifm_p_font.bold_mt.5.08mm_page.keep-with-next_ifm" text:outline-level="4">Zienswijze</text:h>
      <text:p text:style-name="ifm_p_mt.4.23mm_ifm">Deze kennisgeving is bedoeld om inspraak op het ontwerpbesluit mogelijk te maken.</text:p>
      <text:p text:style-name="ifm_p_ifm">Dit kunt u doen door het indienen van een zienswijze.</text:p>
      <text:h text:style-name="ifm_p_font.bold_mt.5.08mm_page.keep-with-next_ifm" text:outline-level="4">Door wie?</text:h>
      <text:p text:style-name="ifm_p_mt.4.23mm_ifm">Eenieder kan een zienswijze indienen.</text:p>
      <text:h text:style-name="ifm_p_font.bold_mt.5.08mm_page.keep-with-next_ifm" text:outline-level="4">Hoe?</text:h>
      <text:p text:style-name="ifm_p_mt.4.23mm_ifm">U moet in uw zienswijze duidelijk aangeven op welke onderdelen van het ontwerp NTB u reageert en u moet uw zienswijze onderbouwen met argumenten.</text:p>
      <text:p text:style-name="ifm_p_ifm">Het ontwerp NTB ligt vanaf de dag na publicatie van deze kennisgeving <text:span text:style-name="ifm_span_font.italic_ifm">zes weken</text:span> ter inzage. U kunt uw zienswijze schriftelijk of mondeling geven.</text:p>
      <text:p text:style-name="ifm_p_mt.3.7mm_ifm"><text:span text:style-name="ifm_span_font.bold-italic_ifm">Schriftelijk:</text:span></text:p>
      <text:p text:style-name="ifm_p_ifm"><text:span text:style-name="ifm_span_font.italic_ifm">Bij voorkeur per e-mail aan</text:span>:</text:p>
      <text:p text:style-name="ifm_p_ifm">info@emissieautoriteit.nl</text:p>
      <text:p text:style-name="ifm_p_ifm">Onder vermelding van ‘Zienswijze NTB’.</text:p>
      <text:p text:style-name="ifm_p_mt.3.7mm_ifm"><text:span text:style-name="ifm_span_font.italic_ifm">Of per post aan</text:span>:</text:p>
      <text:p text:style-name="ifm_p_ifm">Het bestuur van de Nederlandse emissieautoriteit</text:p>
      <text:p text:style-name="ifm_p_ifm">Postbus 91503</text:p>
      <text:p text:style-name="ifm_p_ifm">2509 EC Den Haag</text:p>
      <text:p text:style-name="ifm_p_ifm">Onder vermelding van ‘Zienswijze NTB’.</text:p>
      <text:p text:style-name="ifm_p_mt.3.7mm_ifm"><text:span text:style-name="ifm_span_font.bold-italic_ifm">Mondeling:</text:span></text:p>
      <text:p text:style-name="ifm_p_ifm">Als u uw zienswijze mondeling wilt geven dan kunt u hiervoor telefonisch een afspraak maken met de helpdesk van de Nederlandse emissieautoriteit (070 456 8050).</text:p>
      <text:h text:style-name="ifm_p_font.bold_mt.5.08mm_page.keep-with-next_ifm" text:outline-level="4">Wat gebeurt hierna?</text:h>
      <text:p text:style-name="ifm_p_mt.4.23mm_ifm">Na het sluiten van de inspraaktermijn zullen de reacties worden beoordeeld en, als dat nodig is, verwerkt in het definitieve NTB. Daarna wordt het definitieve NTB vastgesteld en bekendgemaakt door kennisgeving daarvan in de Staatscouran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5279</text:span><text:tab/>24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5279</text:span><text:tab/>24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terinzagelegging ontwerp nationale toewijzingsbesluit (NTB) broeikasgasemissierechten 2026–2030</dc:title>
    <meta:user-defined meta:name="OVERHEID.ZelfstandigBestuursorgaan/DC.creator">Nederlandse Emissieautoriteit</meta:user-defined>
    <meta:user-defined meta:name="OVERHEID.Ministerie/DCTERMS.publisher">Ministerie van Binnenlandse Zaken en Koninkrijksrelaties</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15279</meta:user-defined>
    <meta:user-defined meta:name="OVERHEIDop.datumEindeReactietermijn"/>
    <meta:user-defined meta:name="OVERHEIDop.Rubriek/DC.type">ander besluit van algemene strekking</meta:user-defined>
    <meta:user-defined meta:name="OVERHEIDop.ketenID"/>
    <meta:user-defined meta:name="OVERHEIDop.terinzageleggingBG">http://www.emissieautoriteit.nl</meta:user-defined>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5279</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Natuur en milieu | Lucht</meta:user-defined>
    <meta:user-defined meta:name="DC.title">Kennisgeving terinzagelegging ontwerp nationale toewijzingsbesluit (NTB) broeikasgasemissierechten 2026–2030</meta:user-defined>
    <meta:user-defined meta:name="DCTERMS.alternative"/>
    <meta:user-defined meta:name="DCTERMS.W3CDTF/DCTERMS.available">2026-04-24</meta:user-defined>
    <meta:user-defined meta:name="OVERHEIDop.Ruimtelijkplan/OVERHEIDop.bekendmakingBetreffendePlan"/>
  </office:meta>
</office:document-meta>
</file>